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9-technology-selection-boundaries:start"/><text:bookmark-start text:name="__RefHeading___technology_selection_boundaries_1"/><text:bookmark-start text:name="technology_selection_boundaries"/>7.9 Technology Selection Boundaries<text:bookmark-end text:name="__RefHeading___technology_selection_boundaries_1"/><text:bookmark-end text:name="technology_selection_boundaries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The Phase 0 technology selections apply only to the Phase 0 implementation baseline.</text:p>
      <text:p text:style-name="Text_20_body">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i/idl" text:style-name="Internet_20_link" text:visited-style-name="Visited_20_Internet_20_Link">IDL</text:a>, Quality of Service (QoS) profiles, generated types, Python, scripts, and the repository structure provide the selected Phase 0 implementation context. They do not define the permanent implementation architecture for all subsequent phases, nor do they redefine the conceptual, logical, or FX Demo Logical Profile layers.</text:p>
      <text:p text:style-name="Text_20_body">A later development phase may extend, refine, supersede, or replace one or more Phase 0 technology selections. Any later profile must preserve <text:a xlink:type="simple" xlink:href="https://wiki.didosolutions.com/dido/99_annexes/annex-b-terms-and-definitions/t/traceability" text:style-name="Internet_20_link" text:visited-style-name="Visited_20_Internet_20_Link">traceability</text:a> to the applicable conceptual, logical, FX logical, implementation, and Developer Handbook artifacts.</text:p>
      <text:p text:style-name="Text_20_body">Phase 0 technology selections also remain separate from deployment and <text:a xlink:type="simple" xlink:href="https://wiki.didosolutions.com/dido/99_annexes/annex-b-terms-and-definitions/e/evidence" text:style-name="Internet_20_link" text:visited-style-name="Visited_20_Internet_20_Link">evidence</text:a>. Part 4 identifies the implementation artifacts and mappings. Part 5 defines the deployment, testability, operation, observation, and evidence approach for those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44</meta:creation-date>
    <dc:creator>Generated</dc:creator>
    <dc:date>2026-08-22T14::18:44</dc:date>
    <dc:language>en-US</dc:language>
    <meta:editing-cycles>1</meta:editing-cycles>
    <meta:editing-duration>PT0S</meta:editing-duration>
    <dc:title>fxdemo:04-part:07-phase-0-technology-selection-and-implementation-context:07-9-technology-selection-boundaries:start</dc:title>
  </office:meta>
</office:document-meta>
</file>