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7-phase-0-technology-selection-and-implementation-context:07-8-repository-structure-as-phase-0-implementation-organization:start"/><text:bookmark-start text:name="__RefHeading___repository_structure_as_phase_0_implementation_organization_1"/><text:bookmark-start text:name="repository_structure_as_phase_0_implementation_organization"/>7.8 Repository Structure as Phase 0 Implementation Organization<text:bookmark-end text:name="__RefHeading___repository_structure_as_phase_0_implementation_organization_1"/><text:bookmark-end text:name="repository_structure_as_phase_0_implementation_organization"/></text:h>
      <text:p text:style-name="Text_20_body"><text:a xlink:type="simple" xlink:href="https://wiki.didosolutions.com/fxdemo/04-part/07-phase-0-technology-selection-and-implementation-context/start" text:style-name="Internet_20_link" text:visited-style-name="Visited_20_Internet_20_Link"> Go To Phase 0 Technology Selection and Implementation Context </text:a></text:p>
      <text:p text:style-name="Text_20_body">Phase 0 uses an approved repository structure to organize implementation artifacts.</text:p>
      <text:p text:style-name="Text_20_body">The repository structure identifies locations for <text:a xlink:type="simple" xlink:href="https://wiki.didosolutions.com/dido/99_annexes/annex-b-terms-and-definitions/i/idl" text:style-name="Internet_20_link" text:visited-style-name="Visited_20_Internet_20_Link">IDL</text:a> files, generated code, hand-authored source code, configuration files, Quality of Service (QoS) profiles, scripts, documentation, <text:a xlink:type="simple" xlink:href="https://wiki.didosolutions.com/dido/99_annexes/annex-b-terms-and-definitions/t/traceability" text:style-name="Internet_20_link" text:visited-style-name="Visited_20_Internet_20_Link">traceability</text:a> tables, and supporting artifacts. It also distinguishes governed artifacts from generated artifacts, local build artifacts, temporary artifacts, and non-baseline exploratory material.</text:p>
      <text:p text:style-name="Text_20_body">The repository structure supports implementation, organization, and traceability. It does not define the architecture. It organizes the artifacts that realize the architecture.</text:p>
      <text:p text:style-name="Text_20_body">The repository structure must support the No-Code-Before-Handbook constraint, generated-file discipline, traceability review, and later Part 5 deployment and evidence plan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36</meta:creation-date>
    <dc:creator>Generated</dc:creator>
    <dc:date>2026-08-22T12::37:36</dc:date>
    <dc:language>en-US</dc:language>
    <meta:editing-cycles>1</meta:editing-cycles>
    <meta:editing-duration>PT0S</meta:editing-duration>
    <dc:title>fxdemo:04-part:07-phase-0-technology-selection-and-implementation-context:07-8-repository-structure-as-phase-0-implementation-organization:start</dc:title>
  </office:meta>
</office:document-meta>
</file>