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7-scripts-as-phase-0-build-and-execution-helpers:start"/><text:bookmark-start text:name="__RefHeading___scripts_as_phase_0_build_and_execution_helpers_1"/><text:bookmark-start text:name="scripts_as_phase_0_build_and_execution_helpers"/>7.7 Scripts as Phase 0 Build and Execution Helpers<text:bookmark-end text:name="__RefHeading___scripts_as_phase_0_build_and_execution_helpers_1"/><text:bookmark-end text:name="scripts_as_phase_0_build_and_execution_helpers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scripts to support prerequisite checking, type generation, build preparation, Node execution, multi-Node startup, multi-Node shutdown, and repository workflow tasks.</text:p>
      <text:p text:style-name="Text_20_body">Scripts support implementation work. They do not redefine FX logical <text:a xlink:type="simple" xlink:href="https://wiki.didosolutions.com/dido/99_annexes/annex-b-terms-and-definitions/l/logical_node" text:style-name="Internet_20_link" text:visited-style-name="Visited_20_Internet_20_Link">Nod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teraction patterns, <text:a xlink:type="simple" xlink:href="https://wiki.didosolutions.com/dido/99_annexes/annex-b-terms-and-definitions/r/runtime_plane" text:style-name="Internet_20_link" text:visited-style-name="Visited_20_Internet_20_Link">Runtime Planes</text:a>, or governance relationships.</text:p>
      <text:p text:style-name="Text_20_body">Each script must identify its purpose, expected inputs and outputs, affected artifacts, logging and error-handling expectations, and its relationship to the Phase 0 implementation baseline. Scripts that affect generated artifacts, repository state, runtime execution, or implementation <text:a xlink:type="simple" xlink:href="https://wiki.didosolutions.com/dido/99_annexes/annex-b-terms-and-definitions/t/traceability" text:style-name="Internet_20_link" text:visited-style-name="Visited_20_Internet_20_Link">traceability</text:a> must adhere to the Developer Handbook and the repository workflo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09</meta:creation-date>
    <dc:creator>Generated</dc:creator>
    <dc:date>2026-08-22T12::38:09</dc:date>
    <dc:language>en-US</dc:language>
    <meta:editing-cycles>1</meta:editing-cycles>
    <meta:editing-duration>PT0S</meta:editing-duration>
    <dc:title>fxdemo:04-part:07-phase-0-technology-selection-and-implementation-context:07-7-scripts-as-phase-0-build-and-execution-helpers:start</dc:title>
  </office:meta>
</office:document-meta>
</file>