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6-python-as-phase-0-implementation-language:start"/><text:bookmark-start text:name="__RefHeading___python_as_phase_0_implementation_language_1"/><text:bookmark-start text:name="python_as_phase_0_implementation_language"/>7.6 Python as Phase 0 Implementation Language<text:bookmark-end text:name="__RefHeading___python_as_phase_0_implementation_language_1"/><text:bookmark-end text:name="python_as_phase_0_implementation_language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Python as the selected hand-authored implementation language for implementation Nodes and for supporting modules, scripts, and demonstration logic.</text:p>
      <text:p text:style-name="Text_20_body">Python implementation artifacts realize selected FX logical <text:a xlink:type="simple" xlink:href="https://wiki.didosolutions.com/dido/99_annexes/annex-b-terms-and-definitions/l/logical_node" text:style-name="Internet_20_link" text:visited-style-name="Visited_20_Internet_20_Link">Nodes</text:a>, logical <text:a xlink:type="simple" xlink:href="https://wiki.didosolutions.com/dido/99_annexes/annex-b-terms-and-definitions/l/logical_node_role" text:style-name="Internet_20_link" text:visited-style-name="Visited_20_Internet_20_Link">Node Roles</text:a>, interaction processing, logging behavior, exception-handling behavior, and script-supported execution behavior. Python source files must preserve <text:a xlink:type="simple" xlink:href="https://wiki.didosolutions.com/dido/99_annexes/annex-b-terms-and-definitions/t/traceability" text:style-name="Internet_20_link" text:visited-style-name="Visited_20_Internet_20_Link">traceability</text:a> to the logical element, implementation concern, or support function they realize.</text:p>
      <text:p text:style-name="Text_20_body">Python does not define the architecture. Python provides the selected Phase 0 implementation language. Later development phases may retain Python, add additional language bindings, or replace Python for selected implementation concerns while preserving traceability to the applicable logical and implementation sources.</text:p>
      <text:p text:style-name="Text_20_body">Python coding begins only after the Phase 0 Developer Handbook defines the applicable coding standards, file-header rules, naming conventions, logging conventions, exception-handling patterns, repository workflow, and review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7:30</meta:creation-date>
    <dc:creator>Generated</dc:creator>
    <dc:date>2026-08-22T15::07:30</dc:date>
    <dc:language>en-US</dc:language>
    <meta:editing-cycles>1</meta:editing-cycles>
    <meta:editing-duration>PT0S</meta:editing-duration>
    <dc:title>fxdemo:04-part:07-phase-0-technology-selection-and-implementation-context:07-6-python-as-phase-0-implementation-language:start</dc:title>
  </office:meta>
</office:document-meta>
</file>