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7-phase-0-technology-selection-and-implementation-context:07-5-generated-types-as-phase-0-implementation-data-artifacts:start"/><text:bookmark-start text:name="__RefHeading___generated_types_as_phase_0_implementation_data_artifacts_1"/><text:bookmark-start text:name="generated_types_as_phase_0_implementation_data_artifacts"/>7.5 Generated Types as Phase 0 Implementation Data Artifacts<text:bookmark-end text:name="__RefHeading___generated_types_as_phase_0_implementation_data_artifacts_1"/><text:bookmark-end text:name="generated_types_as_phase_0_implementation_data_artifacts"/></text:h>
      <text:p text:style-name="Text_20_body"><text:a xlink:type="simple" xlink:href="https://wiki.didosolutions.com/fxdemo/04-part/07-phase-0-technology-selection-and-implementation-context/start" text:style-name="Internet_20_link" text:visited-style-name="Visited_20_Internet_20_Link"> Go To Phase 0 Technology Selection and Implementation Context </text:a></text:p>
      <text:p text:style-name="Text_20_body">Phase 0 uses generated types as implementation data artifacts derived from governed <text:a xlink:type="simple" xlink:href="https://wiki.didosolutions.com/dido/99_annexes/annex-b-terms-and-definitions/i/idl" text:style-name="Internet_20_link" text:visited-style-name="Visited_20_Internet_20_Link">IDL</text:a> structures.</text:p>
      <text:p text:style-name="Text_20_body">Generated types provide language-specific representations of selected IDL structures. Implementation Nodes use generated types to publish, subscribe to, process, record, validate, or acknowledge Phase 0 data exchanges, where applicable.</text:p>
      <text:p text:style-name="Text_20_body">Generated types must remain distinguishable from hand-authored artifacts. Each generated file must identify its source IDL definition, generator, generation context, regeneration policy, and manual-editing status.</text:p>
      <text:p text:style-name="Text_20_body">Generated types do not redefine IDL structures or FX logical information structures. They realize the selected implementation representation generated from the IDL baseli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1:11</meta:creation-date>
    <dc:creator>Generated</dc:creator>
    <dc:date>2026-08-22T16::01:11</dc:date>
    <dc:language>en-US</dc:language>
    <meta:editing-cycles>1</meta:editing-cycles>
    <meta:editing-duration>PT0S</meta:editing-duration>
    <dc:title>fxdemo:04-part:07-phase-0-technology-selection-and-implementation-context:07-5-generated-types-as-phase-0-implementation-data-artifacts:start</dc:title>
  </office:meta>
</office:document-meta>
</file>