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4-qos-profiles-as-phase-0-communication-behavior-controls:start"/><text:bookmark-start text:name="__RefHeading___qos_profiles_as_phase_0_communication_behavior_controls_1"/><text:bookmark-start text:name="qos_profiles_as_phase_0_communication_behavior_controls"/>7.4 QoS Profiles as Phase 0 Communication Behavior Controls<text:bookmark-end text:name="__RefHeading___qos_profiles_as_phase_0_communication_behavior_controls_1"/><text:bookmark-end text:name="qos_profiles_as_phase_0_communication_behavior_controls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Phase 0 uses Quality of Service (QoS) profiles to control selected communication behaviors for <text:a xlink:type="simple" xlink:href="https://wiki.didosolutions.com/dido/99_annexes/annex-b-terms-and-definitions/d/dds" text:style-name="Internet_20_link" text:visited-style-name="Visited_20_Internet_20_Link">DDS</text:a> Topics, publishers, subscribers, and related implementation participants.</text:p>
      <text:p text:style-name="Text_20_body">Quality of Service (QoS) profiles define implementation-level communication behavior such as reliability, durability, ordering, liveliness, history, resource limits, and related DDS concerns as needed for Phase 0. The QoS profile assigned to a Topic or participant must support the <text:a xlink:type="simple" xlink:href="https://wiki.didosolutions.com/dido/99_annexes/annex-b-terms-and-definitions/r/runtime_plane" text:style-name="Internet_20_link" text:visited-style-name="Visited_20_Internet_20_Link">Runtime Plane</text:a> purpose and interaction expectations associated with the corresponding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.</text:p>
      <text:p text:style-name="Text_20_body">Quality of Service (QoS) profiles do not redefine Runtime Planes or logical interaction patterns. They provide implementation controls that help realize selected logical communication expectations.</text:p>
      <text:p text:style-name="Text_20_body">Phase 0 defines Quality of Service (QoS) profiles only at the level needed for the demonstration baseline. Later development phases may extend, refine, supersede, or replace the Phase 0 Quality of Service (QoS) profil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15</meta:creation-date>
    <dc:creator>Generated</dc:creator>
    <dc:date>2026-08-22T13::33:15</dc:date>
    <dc:language>en-US</dc:language>
    <meta:editing-cycles>1</meta:editing-cycles>
    <meta:editing-duration>PT0S</meta:editing-duration>
    <dc:title>fxdemo:04-part:07-phase-0-technology-selection-and-implementation-context:07-4-qos-profiles-as-phase-0-communication-behavior-controls:start</dc:title>
  </office:meta>
</office:document-meta>
</file>