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7-phase-0-technology-selection-and-implementation-context:07-3-idl-as-phase-0-data-definition-mechanism:start"/><text:bookmark-start text:name="__RefHeading___idl_as_phase_0_data_definition_mechanism_1"/><text:bookmark-start text:name="idl_as_phase_0_data_definition_mechanism"/>7.3 IDL as Phase 0 Data Definition Mechanism<text:bookmark-end text:name="__RefHeading___idl_as_phase_0_data_definition_mechanism_1"/><text:bookmark-end text:name="idl_as_phase_0_data_definition_mechanism"/></text:h>
      <text:p text:style-name="Text_20_body"><text:a xlink:type="simple" xlink:href="https://wiki.didosolutions.com/fxdemo/04-part/07-phase-0-technology-selection-and-implementation-context/start" text:style-name="Internet_20_link" text:visited-style-name="Visited_20_Internet_20_Link"> Go To Phase 0 Technology Selection and Implementation Context </text:a></text:p>
      <text:p text:style-name="Text_20_body">Phase 0 uses <text:a xlink:type="simple" xlink:href="https://wiki.didosolutions.com/dido/99_annexes/annex-b-terms-and-definitions/i/idl" text:style-name="Internet_20_link" text:visited-style-name="Visited_20_Internet_20_Link">IDL</text:a> as the selected data definition mechanism for implementation-level information structures.</text:p>
      <text:p text:style-name="Text_20_body">IDL structures realize selected FX logical information structures by defining implementation-level data representations for DDS exchange and generated type creation. The IDL definition provides the implementation schema used by the Phase 0 communication and generated-type tooling.</text:p>
      <text:p text:style-name="Text_20_body">IDL does not redefine the FX logical information structure. The FX logical information structure remains the authoritative logical definition. The IDL structure provides the selected Phase 0 representation of that logical structure.</text:p>
      <text:p text:style-name="Text_20_body">IDL files must preserve <text:a xlink:type="simple" xlink:href="https://wiki.didosolutions.com/dido/99_annexes/annex-b-terms-and-definitions/t/traceability" text:style-name="Internet_20_link" text:visited-style-name="Visited_20_Internet_20_Link">traceability</text:a> to the FX logical information structures they realiz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23</meta:creation-date>
    <dc:creator>Generated</dc:creator>
    <dc:date>2026-08-22T15::13:23</dc:date>
    <dc:language>en-US</dc:language>
    <meta:editing-cycles>1</meta:editing-cycles>
    <meta:editing-duration>PT0S</meta:editing-duration>
    <dc:title>fxdemo:04-part:07-phase-0-technology-selection-and-implementation-context:07-3-idl-as-phase-0-data-definition-mechanism:start</dc:title>
  </office:meta>
</office:document-meta>
</file>