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2-dds-as-phase-0-communication-technology:start"/><text:bookmark-start text:name="__RefHeading___dds_as_phase_0_communication_technology_1"/><text:bookmark-start text:name="dds_as_phase_0_communication_technology"/>7.2 DDS as Phase 0 Communication Technology<text:bookmark-end text:name="__RefHeading___dds_as_phase_0_communication_technology_1"/><text:bookmark-end text:name="dds_as_phase_0_communication_technology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<text:a xlink:type="simple" xlink:href="https://wiki.didosolutions.com/dido/99_annexes/annex-b-terms-and-definitions/d/dds" text:style-name="Internet_20_link" text:visited-style-name="Visited_20_Internet_20_Link">DDS</text:a> as the selected communication technology for distributed information exchange among implementation participants.</text:p>
      <text:p text:style-name="Text_20_body">DDS provides the Phase 0 mechanism for implementing selected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. A DDS Topic realizes an FX logical Communication Endpoint when the topic carries the selected implementation representation of the FX logical information structure associated with that endpoint.</text:p>
      <text:p text:style-name="Text_20_body">DDS does not redefine the FX logical Communication Endpoint. The logical endpoint remains the architectural element. The DDS Topic provides the Phase 0 implementation artifact that realizes that endpoint.</text:p>
      <text:p text:style-name="Text_20_body">Phase 0 uses DDS to support explicit communication, decoupled participants, topic-based exchange, Quality of Service (QoS)-governed communication behavior, and observable distributed ope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51</meta:creation-date>
    <dc:creator>Generated</dc:creator>
    <dc:date>2026-08-22T12::37:51</dc:date>
    <dc:language>en-US</dc:language>
    <meta:editing-cycles>1</meta:editing-cycles>
    <meta:editing-duration>PT0S</meta:editing-duration>
    <dc:title>fxdemo:04-part:07-phase-0-technology-selection-and-implementation-context:07-2-dds-as-phase-0-communication-technology:start</dc:title>
  </office:meta>
</office:document-meta>
</file>