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10-phase-0-technology-selection-summary:start"/><text:bookmark-start text:name="__RefHeading___phase_0_technology_selection_summary_1"/><text:bookmark-start text:name="phase_0_technology_selection_summary"/>7.10 Phase 0 Technology Selection Summary<text:bookmark-end text:name="__RefHeading___phase_0_technology_selection_summary_1"/><text:bookmark-end text:name="phase_0_technology_selection_summary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The Phase 0 Implementation Profile uses the following selected implementation context:</text:p>
      <text:a xlink:type="simple" xlink:href="https://wiki.didosolutions.com/dido/99_annexes/annex-b-terms-and-definitions/d/dds" text:style-name="Internet_20_link" text:visited-style-name="Visited_20_Internet_20_Link">DDS</text:a>
      <text:p text:style-name="Text_20_body"> provides the Phase 0 communication technology.<text:a xlink:type="simple" xlink:href="https://wiki.didosolutions.com/dido/99_annexes/annex-b-terms-and-definitions/i/idl" text:style-name="Internet_20_link" text:visited-style-name="Visited_20_Internet_20_Link">IDL</text:a> provides the Phase 0 data definition mechanism.Quality of Service (QoS) profiles provide the Phase 0 communication behavior controls.Generated types provide the Phase 0 implementation data artifacts.Python provides the Phase 0 hand-authored implementation language.Scripts provide the Phase 0 build and execution helpers.The repository structure provides the Phase 0 implementation organization.These selections establish the Phase 0 implementation baseline. They realize selected FX logical elements without redefining the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04</meta:creation-date>
    <dc:creator>Generated</dc:creator>
    <dc:date>2026-08-22T13::29:04</dc:date>
    <dc:language>en-US</dc:language>
    <meta:editing-cycles>1</meta:editing-cycles>
    <meta:editing-duration>PT0S</meta:editing-duration>
    <dc:title>fxdemo:04-part:07-phase-0-technology-selection-and-implementation-context:07-10-phase-0-technology-selection-summary:start</dc:title>
  </office:meta>
</office:document-meta>
</file>