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1-overview:start"/><text:bookmark-start text:name="__RefHeading___overview_1"/><text:bookmark-start text:name="overview"/>7.1 Overview<text:bookmark-end text:name="__RefHeading___overview_1"/><text:bookmark-end text:name="overview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The Phase 0 Implementation Profile selects a limited set of implementation technologies and implementation artifact categories for the first FX Demo implementation baseline.</text:p>
      <text:p text:style-name="Text_20_body">These selections provide the implementation context for Phase 0. They identify how selected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s</text:a>, and interaction patterns map to implementation mechanisms. They do not define the final technology architecture for all future phases.</text:p>
      <text:p text:style-name="Text_20_body">Phase 0 technology selections realize selected elements of the FX Demo Logical Profile. They do not redefine the Part 1 Conceptual Architecture, the Part 2 Logical Architecture / <text:a xlink:type="simple" xlink:href="https://wiki.didosolutions.com/dido/99_annexes/annex-b-terms-and-definitions/p/platform_independent_model" text:style-name="Internet_20_link" text:visited-style-name="Visited_20_Internet_20_Link">Platform-Independent Model (PIM)</text:a>, or the Part 3 FX Demo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48</meta:creation-date>
    <dc:creator>Generated</dc:creator>
    <dc:date>2026-08-22T13::29:48</dc:date>
    <dc:language>en-US</dc:language>
    <meta:editing-cycles>1</meta:editing-cycles>
    <meta:editing-duration>PT0S</meta:editing-duration>
    <dc:title>fxdemo:04-part:07-phase-0-technology-selection-and-implementation-context:07-1-overview:start</dc:title>
  </office:meta>
</office:document-meta>
</file>