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6-phase-0-implementation-preconditions:06-9-phase-0-implementation-preconditions-summary:start"/><text:bookmark-start text:name="__RefHeading___phase_0_implementation_preconditions_summary_1"/><text:bookmark-start text:name="phase_0_implementation_preconditions_summary"/>6.9 Phase 0 Implementation Preconditions Summary<text:bookmark-end text:name="__RefHeading___phase_0_implementation_preconditions_summary_1"/><text:bookmark-end text:name="phase_0_implementation_preconditions_summary"/></text:h>
      <text:p text:style-name="Text_20_body"><text:a xlink:type="simple" xlink:href="https://wiki.didosolutions.com/fxdemo/04-part/06-phase-0-implementation-preconditions/start" text:style-name="Internet_20_link" text:visited-style-name="Visited_20_Internet_20_Link"> Go To Phase 0 Implementation Preconditions </text:a></text:p>
      <text:p text:style-name="Text_20_body">The Phase 0 Implementation Profile applies the following preconditions:</text:p>
      <text:p text:style-name="Text_20_body">The Part 3 FX Demo Logical Profile exists as a working baseline.The Phase 0 Developer Handbook exists and receives approval.The repository baseline exists.<text:a xlink:type="simple" xlink:href="https://wiki.didosolutions.com/dido/99_annexes/annex-b-terms-and-definitions/i/idl" text:style-name="Internet_20_link" text:visited-style-name="Visited_20_Internet_20_Link">IDL</text:a> and a generation baseline exist.A logging and exception-handling baseline exists.A <text:a xlink:type="simple" xlink:href="https://wiki.didosolutions.com/dido/99_annexes/annex-b-terms-and-definitions/t/traceability" text:style-name="Internet_20_link" text:visited-style-name="Visited_20_Internet_20_Link">traceability</text:a> baseline exists.Phase 0 coding does not begin before the Developer Handbook exists and receives approval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03:22</meta:creation-date>
    <dc:creator>Generated</dc:creator>
    <dc:date>2026-08-22T16::03:22</dc:date>
    <dc:language>en-US</dc:language>
    <meta:editing-cycles>1</meta:editing-cycles>
    <meta:editing-duration>PT0S</meta:editing-duration>
    <dc:title>fxdemo:04-part:06-phase-0-implementation-preconditions:06-9-phase-0-implementation-preconditions-summary:start</dc:title>
  </office:meta>
</office:document-meta>
</file>