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6-phase-0-implementation-preconditions:06-8-no-code-before-handbook-constraint:start"/><text:bookmark-start text:name="__RefHeading___no-code-before-handbook_constraint_1"/><text:bookmark-start text:name="no-code-before-handbook_constraint"/>6.8 No-Code-Before-Handbook Constraint<text:bookmark-end text:name="__RefHeading___no-code-before-handbook_constraint_1"/><text:bookmark-end text:name="no-code-before-handbook_constraint"/></text:h>
      <text:p text:style-name="Text_20_body"><text:a xlink:type="simple" xlink:href="https://wiki.didosolutions.com/fxdemo/04-part/06-phase-0-implementation-preconditions/start" text:style-name="Internet_20_link" text:visited-style-name="Visited_20_Internet_20_Link"> Go To Phase 0 Implementation Preconditions </text:a></text:p>
      <text:p text:style-name="Text_20_body">Phase 0 implementation code must not begin until the Phase 0 Developer Handbook is in place and approved.</text:p>
      <text:p text:style-name="Text_20_body">This constraint applies to hand-authored source code, generated code, scripts, configuration artifacts, repository contributions, and implementation documentation that affect the Phase 0 implementation baseline. Exploratory notes, planning material, and non-baseline experiments may exist outside the implementation baseline only when the repository workflow clearly marks them as non-baseline material.</text:p>
      <text:p text:style-name="Text_20_body">The No-Code-Before-Handbook constraint protects the Phase 0 implementation from uncontrolled prototype growth. It ensures that all accepted implementation artifacts follow the same file-header, naming, logging, exception-handling, generation, <text:a xlink:type="simple" xlink:href="https://wiki.didosolutions.com/dido/99_annexes/annex-b-terms-and-definitions/t/traceability" text:style-name="Internet_20_link" text:visited-style-name="Visited_20_Internet_20_Link">traceability</text:a>, review, and repository conventions from the outse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0:24</meta:creation-date>
    <dc:creator>Generated</dc:creator>
    <dc:date>2026-08-22T13::30:24</dc:date>
    <dc:language>en-US</dc:language>
    <meta:editing-cycles>1</meta:editing-cycles>
    <meta:editing-duration>PT0S</meta:editing-duration>
    <dc:title>fxdemo:04-part:06-phase-0-implementation-preconditions:06-8-no-code-before-handbook-constraint:start</dc:title>
  </office:meta>
</office:document-meta>
</file>