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7-traceability-baseline:start"/><text:bookmark-start text:name="__RefHeading___traceability_baseline_1"/><text:bookmark-start text:name="traceability_baseline"/>6.7 Traceability Baseline<text:bookmark-end text:name="__RefHeading___traceability_baseline_1"/><text:bookmark-end text:name="traceability_baseline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<text:a xlink:type="simple" xlink:href="https://wiki.didosolutions.com/dido/99_annexes/annex-b-terms-and-definitions/t/traceability" text:style-name="Internet_20_link" text:visited-style-name="Visited_20_Internet_20_Link">traceability</text:a> baseline must be in place before implementation artifacts are authored, generated, or accepted.</text:p>
      <text:p text:style-name="Text_20_body">The traceability baseline defines how implementation artifacts identify the logical elements or implementation concerns they realize or support. It includes conventions for file headers, generated-file metadata, <text:a xlink:type="simple" xlink:href="https://wiki.didosolutions.com/dido/99_annexes/annex-b-terms-and-definitions/i/idl" text:style-name="Internet_20_link" text:visited-style-name="Visited_20_Internet_20_Link">IDL</text:a> comments, topic mapping tables, repository documentation, script documentation, and review records.</text:p>
      <text:p text:style-name="Text_20_body">The traceability baseline must support forward and backward review. A reviewer must be able to trace from a Part 3 FX logical element to the Phase 0 implementation artifact that realizes it, and from a Phase 0 implementation artifact back to the Part 3 FX logical element or implementation concern that justifies it.</text:p>
      <text:p text:style-name="Text_20_body">This precondition prevents orphan implementation artifacts. Contributors and reviewers must not include any file, topic, IDL structure, generated type, script, configuration file, or module in the Phase 0 implementation baseline unless the artifact identifies its architectural purpo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56</meta:creation-date>
    <dc:creator>Generated</dc:creator>
    <dc:date>2026-08-22T16::01:56</dc:date>
    <dc:language>en-US</dc:language>
    <meta:editing-cycles>1</meta:editing-cycles>
    <meta:editing-duration>PT0S</meta:editing-duration>
    <dc:title>fxdemo:04-part:06-phase-0-implementation-preconditions:06-7-traceability-baseline:start</dc:title>
  </office:meta>
</office:document-meta>
</file>