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6-phase-0-implementation-preconditions:06-6-logging-and-exception-handling-baseline:start"/><text:bookmark-start text:name="__RefHeading___logging_and_exception-handling_baseline_1"/><text:bookmark-start text:name="logging_and_exception-handling_baseline"/>6.6 Logging and Exception-Handling Baseline<text:bookmark-end text:name="__RefHeading___logging_and_exception-handling_baseline_1"/><text:bookmark-end text:name="logging_and_exception-handling_baseline"/></text:h>
      <text:p text:style-name="Text_20_body"><text:a xlink:type="simple" xlink:href="https://wiki.didosolutions.com/fxdemo/04-part/06-phase-0-implementation-preconditions/start" text:style-name="Internet_20_link" text:visited-style-name="Visited_20_Internet_20_Link"> Go To Phase 0 Implementation Preconditions </text:a></text:p>
      <text:p text:style-name="Text_20_body">The Phase 0 logging and exception-handling baseline must exist before implementation Nodes process FX information.</text:p>
      <text:p text:style-name="Text_20_body">The logging baseline identifies the required logging conventions, log categories, Node identity fields, timestamps, correlation identifiers, lifecycle-state reporting, processing outcome reporting, and the relationship to Health and Observability, Audit and Provenance, and Control Plane concerns.</text:p>
      <text:p text:style-name="Text_20_body">The exception-handling baseline identifies the processing boundaries where implementation Nodes capture exceptions, the information each exception record must preserve, and the conditions under which an exception affects health reporting, audit/provenance recording, Control Plane action, retry, recovery, or release eligibility.</text:p>
      <text:p text:style-name="Text_20_body">Operational exceptions support Health and Observability when they describe Node condition, degradation, failure, warning, or recovery. Exceptions affecting logical processing, lineage, replay, reconstruction, release, or <text:a xlink:type="simple" xlink:href="https://wiki.didosolutions.com/dido/99_annexes/annex-b-terms-and-definitions/e/evidence" text:style-name="Internet_20_link" text:visited-style-name="Visited_20_Internet_20_Link">evidence</text:a> support Audit and Provenance. Exceptions requiring retry, pause, resume, restart, or recovery coordination support Control Plane interac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2:52</meta:creation-date>
    <dc:creator>Generated</dc:creator>
    <dc:date>2026-08-22T13::32:52</dc:date>
    <dc:language>en-US</dc:language>
    <meta:editing-cycles>1</meta:editing-cycles>
    <meta:editing-duration>PT0S</meta:editing-duration>
    <dc:title>fxdemo:04-part:06-phase-0-implementation-preconditions:06-6-logging-and-exception-handling-baseline:start</dc:title>
  </office:meta>
</office:document-meta>
</file>