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6-phase-0-implementation-preconditions:06-5-idl-and-generation-baseline:start"/><text:bookmark-start text:name="__RefHeading___idl_and_generation_baseline_1"/><text:bookmark-start text:name="idl_and_generation_baseline"/>6.5 IDL and Generation Baseline<text:bookmark-end text:name="__RefHeading___idl_and_generation_baseline_1"/><text:bookmark-end text:name="idl_and_generation_baseline"/></text:h>
      <text:p text:style-name="Text_20_body"><text:a xlink:type="simple" xlink:href="https://wiki.didosolutions.com/fxdemo/04-part/06-phase-0-implementation-preconditions/start" text:style-name="Internet_20_link" text:visited-style-name="Visited_20_Internet_20_Link"> Go To Phase 0 Implementation Preconditions </text:a></text:p>
      <text:p text:style-name="Text_20_body">The Phase 0 <text:a xlink:type="simple" xlink:href="https://wiki.didosolutions.com/dido/99_annexes/annex-b-terms-and-definitions/i/idl" text:style-name="Internet_20_link" text:visited-style-name="Visited_20_Internet_20_Link">IDL</text:a> and generation baseline must exist before implementation code depends on generated types.</text:p>
      <text:p text:style-name="Text_20_body">The IDL and generation baseline identifies the IDL files, naming conventions, source logical information structures, generator tooling, generated output locations, regeneration rules, and manual-editing constraints for generated artifacts.</text:p>
      <text:p text:style-name="Text_20_body">Generated artifacts must identify their source IDL definition, generator, generation context, and regeneration policy. Developers must not hand-edit generated artifacts unless the generated-file header explicitly permits manual modification.</text:p>
      <text:p text:style-name="Text_20_body">This precondition protects repeatability. It allows the team to regenerate types from governed IDL definitions without losing manual changes or confusing generated artifacts with hand-authored implementation logic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3:51</meta:creation-date>
    <dc:creator>Generated</dc:creator>
    <dc:date>2026-08-22T13::33:51</dc:date>
    <dc:language>en-US</dc:language>
    <meta:editing-cycles>1</meta:editing-cycles>
    <meta:editing-duration>PT0S</meta:editing-duration>
    <dc:title>fxdemo:04-part:06-phase-0-implementation-preconditions:06-5-idl-and-generation-baseline:start</dc:title>
  </office:meta>
</office:document-meta>
</file>