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4-repository-baseline:start"/><text:bookmark-start text:name="__RefHeading___repository_baseline_1"/><text:bookmark-start text:name="repository_baseline"/>6.4 Repository Baseline<text:bookmark-end text:name="__RefHeading___repository_baseline_1"/><text:bookmark-end text:name="repository_baseline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hase 0 repository baseline must exist before coding begins.</text:p>
      <text:p text:style-name="Text_20_body">The repository baseline identifies the approved directory structure, source-file locations, <text:a xlink:type="simple" xlink:href="https://wiki.didosolutions.com/dido/99_annexes/annex-b-terms-and-definitions/i/idl" text:style-name="Internet_20_link" text:visited-style-name="Visited_20_Internet_20_Link">IDL</text:a> file locations, generated-code locations, configuration locations, script locations, documentation locations, and review workflow. It also distinguishes governed source artifacts, generated artifacts, temporary build artifacts, local developer artifacts, and documentation artifacts.</text:p>
      <text:p text:style-name="Text_20_body">The repository baseline must support <text:a xlink:type="simple" xlink:href="https://wiki.didosolutions.com/dido/99_annexes/annex-b-terms-and-definitions/t/traceability" text:style-name="Internet_20_link" text:visited-style-name="Visited_20_Internet_20_Link">traceability</text:a>. Source files, generated files, IDL files, scripts, configuration files, and documentation files must have a defined location and purpose before implementation work begins.</text:p>
      <text:p text:style-name="Text_20_body">The repository baseline does not, by itself, define the architecture. It organizes the implementation artifacts that realize the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44</meta:creation-date>
    <dc:creator>Generated</dc:creator>
    <dc:date>2026-08-22T12::38:44</dc:date>
    <dc:language>en-US</dc:language>
    <meta:editing-cycles>1</meta:editing-cycles>
    <meta:editing-duration>PT0S</meta:editing-duration>
    <dc:title>fxdemo:04-part:06-phase-0-implementation-preconditions:06-4-repository-baseline:start</dc:title>
  </office:meta>
</office:document-meta>
</file>