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3-phase-0-developer-handbook:start"/><text:bookmark-start text:name="__RefHeading___phase_0_developer_handbook_1"/><text:bookmark-start text:name="phase_0_developer_handbook"/>6.3 Phase 0 Developer Handbook<text:bookmark-end text:name="__RefHeading___phase_0_developer_handbook_1"/><text:bookmark-end text:name="phase_0_developer_handbook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The Phase 0 Developer Handbook must be in place and approved before coding begins.</text:p>
      <text:p text:style-name="Text_20_body">The Developer Handbook defines the development rules that implementation contributors must follow. It includes file-header conventions, generated-file markings, naming conventions, coding style, logging conventions, exception-handling patterns, repository workflow, review expectations, <text:a xlink:type="simple" xlink:href="https://wiki.didosolutions.com/dido/99_annexes/annex-b-terms-and-definitions/t/traceability" text:style-name="Internet_20_link" text:visited-style-name="Visited_20_Internet_20_Link">traceability</text:a> conventions, and script usage rules.</text:p>
      <text:p text:style-name="Text_20_body">The handbook supports consistent implementation behavior. It prevents implementation files, generated artifacts, scripts, and configuration files from entering the repository without a common discipline in place.</text:p>
      <text:p text:style-name="Text_20_body">Part 4 defines the implementation profile and the architectural implementation requirements. The Developer Handbook explains how developers apply those requirements in day-to-day implementation work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03</meta:creation-date>
    <dc:creator>Generated</dc:creator>
    <dc:date>2026-08-22T12::38:03</dc:date>
    <dc:language>en-US</dc:language>
    <meta:editing-cycles>1</meta:editing-cycles>
    <meta:editing-duration>PT0S</meta:editing-duration>
    <dc:title>fxdemo:04-part:06-phase-0-implementation-preconditions:06-3-phase-0-developer-handbook:start</dc:title>
  </office:meta>
</office:document-meta>
</file>