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6-phase-0-implementation-preconditions:06-2-part-3-working-baseline:start"/><text:bookmark-start text:name="__RefHeading___part_3_working_baseline_1"/><text:bookmark-start text:name="part_3_working_baseline"/>6.2 Part 3 Working Baseline<text:bookmark-end text:name="__RefHeading___part_3_working_baseline_1"/><text:bookmark-end text:name="part_3_working_baseline"/></text:h>
      <text:p text:style-name="Text_20_body"><text:a xlink:type="simple" xlink:href="https://wiki.didosolutions.com/fxdemo/04-part/06-phase-0-implementation-preconditions/start" text:style-name="Internet_20_link" text:visited-style-name="Visited_20_Internet_20_Link"> Go To Phase 0 Implementation Preconditions </text:a></text:p>
      <text:p text:style-name="Text_20_body">The Part 3 FX Demo Logical Profile must be in place as a working baseline before Phase 0 implementation begins.</text:p>
      <text:p text:style-name="Text_20_body">The working baseline identifies the FX logical <text:a xlink:type="simple" xlink:href="https://wiki.didosolutions.com/dido/99_annexes/annex-b-terms-and-definitions/l/logical_node" text:style-name="Internet_20_link" text:visited-style-name="Visited_20_Internet_20_Link">Nodes</text:a>, logical <text:a xlink:type="simple" xlink:href="https://wiki.didosolutions.com/dido/99_annexes/annex-b-terms-and-definitions/l/logical_node_role" text:style-name="Internet_20_link" text:visited-style-name="Visited_20_Internet_20_Link">Node Roles</text:a>,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logical information structures, <text:a xlink:type="simple" xlink:href="https://wiki.didosolutions.com/dido/99_annexes/annex-b-terms-and-definitions/r/runtime_plane" text:style-name="Internet_20_link" text:visited-style-name="Visited_20_Internet_20_Link">Runtime Planes</text:a>, interaction patterns, governance relationships, <text:a xlink:type="simple" xlink:href="https://wiki.didosolutions.com/dido/99_annexes/annex-b-terms-and-definitions/t/traceability" text:style-name="Internet_20_link" text:visited-style-name="Visited_20_Internet_20_Link">traceability</text:a> relationships, and logical requirements that Part 4 maps to implementation artifacts.</text:p>
      <text:p text:style-name="Text_20_body">Phase 0 implementation work must preserve traceability to that baseline. A Phase 0 implementation artifact must identify the FX logical element, implementation concern, or supporting function it realizes or supports.</text:p>
      <text:p text:style-name="Text_20_body">A later change to the Part 3 working baseline may require review of affected Phase 0 implementation mappings, <text:a xlink:type="simple" xlink:href="https://wiki.didosolutions.com/dido/99_annexes/annex-b-terms-and-definitions/i/idl" text:style-name="Internet_20_link" text:visited-style-name="Visited_20_Internet_20_Link">IDL</text:a> structures, <text:a xlink:type="simple" xlink:href="https://wiki.didosolutions.com/dido/99_annexes/annex-b-terms-and-definitions/d/dds" text:style-name="Internet_20_link" text:visited-style-name="Visited_20_Internet_20_Link">DDS</text:a> Topic mappings, generated types, Quality of Service (QoS) profiles, repository artifacts, scripts, and Developer Handbook rul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09</meta:creation-date>
    <dc:creator>Generated</dc:creator>
    <dc:date>2026-08-22T12::39:09</dc:date>
    <dc:language>en-US</dc:language>
    <meta:editing-cycles>1</meta:editing-cycles>
    <meta:editing-duration>PT0S</meta:editing-duration>
    <dc:title>fxdemo:04-part:06-phase-0-implementation-preconditions:06-2-part-3-working-baseline:start</dc:title>
  </office:meta>
</office:document-meta>
</file>