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6-phase-0-implementation-preconditions:06-1-overview:start"/><text:bookmark-start text:name="__RefHeading___overview_1"/><text:bookmark-start text:name="overview"/>6.1 Overview<text:bookmark-end text:name="__RefHeading___overview_1"/><text:bookmark-end text:name="overview"/></text:h>
      <text:p text:style-name="Text_20_body"><text:a xlink:type="simple" xlink:href="https://wiki.didosolutions.com/fxdemo/04-part/06-phase-0-implementation-preconditions/start" text:style-name="Internet_20_link" text:visited-style-name="Visited_20_Internet_20_Link"> Go To Phase 0 Implementation Preconditions </text:a></text:p>
      <text:p text:style-name="Text_20_body">Phase 0 implementation work must not begin until contributors and reviewers satisfy the defined preconditions.</text:p>
      <text:p text:style-name="Text_20_body">These preconditions ensure that implementation work starts from a stable architectural baseline, uses approved development conventions, preserves <text:a xlink:type="simple" xlink:href="https://wiki.didosolutions.com/dido/99_annexes/annex-b-terms-and-definitions/t/traceability" text:style-name="Internet_20_link" text:visited-style-name="Visited_20_Internet_20_Link">traceability</text:a>, and avoids uncontrolled prototype code. Phase 0 coding must not begin until the required architectural, repository, generation, logging, exception-handling, and traceability controls are in place.</text:p>
      <text:p text:style-name="Text_20_body">The preconditions in this section do not define deployment, runtime operation, test execution, or <text:a xlink:type="simple" xlink:href="https://wiki.didosolutions.com/dido/99_annexes/annex-b-terms-and-definitions/e/evidence" text:style-name="Internet_20_link" text:visited-style-name="Visited_20_Internet_20_Link">evidence</text:a> capture. Part 5 addresses those concerns. This section defines the conditions that contributors and reviewers must satisfy before they author, generate, review, accept, or use Phase 0 implementation artifacts as the basis for deployment planning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0:10</meta:creation-date>
    <dc:creator>Generated</dc:creator>
    <dc:date>2026-08-22T14::20:10</dc:date>
    <dc:language>en-US</dc:language>
    <meta:editing-cycles>1</meta:editing-cycles>
    <meta:editing-duration>PT0S</meta:editing-duration>
    <dc:title>fxdemo:04-part:06-phase-0-implementation-preconditions:06-1-overview:start</dc:title>
  </office:meta>
</office:document-meta>
</file>