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5-phase-0-implementation-principles:start"/><text:bookmark-start text:name="__RefHeading___phase_0_implementation_principles_1"/><text:bookmark-start text:name="phase_0_implementation_principles"/>5. Phase 0 Implementation Principles<text:bookmark-end text:name="__RefHeading___phase_0_implementation_principles_1"/><text:bookmark-end text:name="phase_0_implementation_principles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This section defines the principles governing the Phase 0 Implementation Profile. These principles ensure that Phase 0 implementation decisions realize the FX Demo Logical Profile while preserving the conceptual architecture, the platform-independent logical architecture, and the architectural separation of concerns established in earlier parts. They also establish the implementation discipline required to maintain consistency, traceability, reviewability, and extensibility throughout the Phase 0 implementation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57:38</meta:creation-date>
    <dc:creator>Generated</dc:creator>
    <dc:date>2026-08-22T16::57:38</dc:date>
    <dc:language>en-US</dc:language>
    <meta:editing-cycles>1</meta:editing-cycles>
    <meta:editing-duration>PT0S</meta:editing-duration>
    <dc:title>fxdemo:04-part:05-phase-0-implementation-principles:start</dc:title>
  </office:meta>
</office:document-meta>
</file>