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5-phase-0-implementation-principles:05-8-observable-behavior-before-operational-evidence:start"/><text:bookmark-start text:name="__RefHeading___observable_behavior_before_operational_evidence_1"/><text:bookmark-start text:name="observable_behavior_before_operational_evidence"/>5.8 Observable Behavior Before Operational Evidence<text:bookmark-end text:name="__RefHeading___observable_behavior_before_operational_evidence_1"/><text:bookmark-end text:name="observable_behavior_before_operational_evidence"/></text:h>
      <text:p text:style-name="Text_20_body"><text:a xlink:type="simple" xlink:href="https://wiki.didosolutions.com/fxdemo/04-part/05-phase-0-implementation-principles/start" text:style-name="Internet_20_link" text:visited-style-name="Visited_20_Internet_20_Link"> Go To Phase 0 Implementation Principles </text:a></text:p>
      <text:p text:style-name="Text_20_body">Phase 0 implementation work must prepare observable behavior before Part 5 defines operational <text:a xlink:type="simple" xlink:href="https://wiki.didosolutions.com/dido/99_annexes/annex-b-terms-and-definitions/e/evidence" text:style-name="Internet_20_link" text:visited-style-name="Visited_20_Internet_20_Link">evidence</text:a>.</text:p>
      <text:p text:style-name="Text_20_body">Implementation Nodes must expose or report behavior needed for later deployment, testing, observation, and evidence planning. Required observable behavior includes startup, shutdown, lifecycle state changes, warnings, degraded operation, failures, recovery attempts, command acknowledgment, and processing outcomes where applicable.</text:p>
      <text:p text:style-name="Text_20_body">Part 4 identifies the implementation hooks and conventions that make behavior observable. Part 5 defines how deployment, testability, runtime operation, observation, and evidence processes capture and evaluate that behavio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7:45</meta:creation-date>
    <dc:creator>Generated</dc:creator>
    <dc:date>2026-08-22T12::37:45</dc:date>
    <dc:language>en-US</dc:language>
    <meta:editing-cycles>1</meta:editing-cycles>
    <meta:editing-duration>PT0S</meta:editing-duration>
    <dc:title>fxdemo:04-part:05-phase-0-implementation-principles:05-8-observable-behavior-before-operational-evidence:start</dc:title>
  </office:meta>
</office:document-meta>
</file>