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5-phase-0-implementation-principles:05-7-runtime-plane-discipline-in-implementation:start"/><text:bookmark-start text:name="__RefHeading___runtime_plane_discipline_in_implementation_1"/><text:bookmark-start text:name="runtime_plane_discipline_in_implementation"/>5.7 Runtime Plane Discipline in Implementation<text:bookmark-end text:name="__RefHeading___runtime_plane_discipline_in_implementation_1"/><text:bookmark-end text:name="runtime_plane_discipline_in_implementation"/></text:h>
      <text:p text:style-name="Text_20_body"><text:a xlink:type="simple" xlink:href="https://wiki.didosolutions.com/fxdemo/04-part/05-phase-0-implementation-principles/start" text:style-name="Internet_20_link" text:visited-style-name="Visited_20_Internet_20_Link"> Go To Phase 0 Implementation Principles </text:a></text:p>
      <text:p text:style-name="Text_20_body">Phase 0 implementation work must preserve <text:a xlink:type="simple" xlink:href="https://wiki.didosolutions.com/dido/99_annexes/annex-b-terms-and-definitions/r/runtime_plane" text:style-name="Internet_20_link" text:visited-style-name="Visited_20_Internet_20_Link">Runtime Plane</text:a> discipline.</text:p>
      <text:p text:style-name="Text_20_body">Implementation artifacts must distinguish Control Plane, Data Plane, Health and Observability Plane, Policy and Release Plane, and Audit and Provenance Plane concerns. A single implementation mechanism may address concerns from more than one plane, but it must still preserve the purpose, <text:a xlink:type="simple" xlink:href="https://wiki.didosolutions.com/dido/99_annexes/annex-b-terms-and-definitions/t/traceability" text:style-name="Internet_20_link" text:visited-style-name="Visited_20_Internet_20_Link">traceability</text:a>, and review expectations associated with each plane.</text:p>
      <text:p text:style-name="Text_20_body">This principle prevents implementation convenience from collapsing architectural concerns. A status report, control command, transaction record, policy decision, audit record, and provenance record may all move through implementation mechanisms, but each retains its Runtime Plane mean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9:08</meta:creation-date>
    <dc:creator>Generated</dc:creator>
    <dc:date>2026-08-22T14::19:08</dc:date>
    <dc:language>en-US</dc:language>
    <meta:editing-cycles>1</meta:editing-cycles>
    <meta:editing-duration>PT0S</meta:editing-duration>
    <dc:title>fxdemo:04-part:05-phase-0-implementation-principles:05-7-runtime-plane-discipline-in-implementation:start</dc:title>
  </office:meta>
</office:document-meta>
</file>