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5-phase-0-implementation-principles:05-6-explicit-interfaces-before-hidden-coupling:start"/><text:bookmark-start text:name="__RefHeading___explicit_interfaces_before_hidden_coupling_1"/><text:bookmark-start text:name="explicit_interfaces_before_hidden_coupling"/>5.6 Explicit Interfaces Before Hidden Coupling<text:bookmark-end text:name="__RefHeading___explicit_interfaces_before_hidden_coupling_1"/><text:bookmark-end text:name="explicit_interfaces_before_hidden_coupling"/></text:h>
      <text:p text:style-name="Text_20_body"><text:a xlink:type="simple" xlink:href="https://wiki.didosolutions.com/fxdemo/04-part/05-phase-0-implementation-principles/start" text:style-name="Internet_20_link" text:visited-style-name="Visited_20_Internet_20_Link"> Go To Phase 0 Implementation Principles </text:a></text:p>
      <text:p text:style-name="Text_20_body">Phase 0 implementation work must use explicit interfaces.</text:p>
      <text:p text:style-name="Text_20_body">Implementation participants exchange information through selected communication artifacts, such as <text:a xlink:type="simple" xlink:href="https://wiki.didosolutions.com/dido/99_annexes/annex-b-terms-and-definitions/d/dds" text:style-name="Internet_20_link" text:visited-style-name="Visited_20_Internet_20_Link">DDS</text:a> Topics, that realize FX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. Implementation code must not rely on hidden coupling, undocumented shared state, implicit file dependencies, private side channels, or ad hoc cross-module access to replace defined communication relationships.</text:p>
      <text:p text:style-name="Text_20_body">This principle preserves the distributed node-based architecture. It ensures that implementation artifacts realize the explicit communication model defined by the FX Demo Logical Profil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1:07</meta:creation-date>
    <dc:creator>Generated</dc:creator>
    <dc:date>2026-08-22T16::01:07</dc:date>
    <dc:language>en-US</dc:language>
    <meta:editing-cycles>1</meta:editing-cycles>
    <meta:editing-duration>PT0S</meta:editing-duration>
    <dc:title>fxdemo:04-part:05-phase-0-implementation-principles:05-6-explicit-interfaces-before-hidden-coupling:start</dc:title>
  </office:meta>
</office:document-meta>
</file>