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05-phase-0-implementation-principles:05-5-generated-artifacts-before-manual-adaptation:start"/><text:bookmark-start text:name="__RefHeading___generated_artifacts_before_manual_adaptation_1"/><text:bookmark-start text:name="generated_artifacts_before_manual_adaptation"/>5.5 Generated Artifacts Before Manual Adaptation<text:bookmark-end text:name="__RefHeading___generated_artifacts_before_manual_adaptation_1"/><text:bookmark-end text:name="generated_artifacts_before_manual_adaptation"/></text:h>
      <text:p text:style-name="Text_20_body"><text:a xlink:type="simple" xlink:href="https://wiki.didosolutions.com/fxdemo/04-part/05-phase-0-implementation-principles/start" text:style-name="Internet_20_link" text:visited-style-name="Visited_20_Internet_20_Link"> Go To Phase 0 Implementation Principles </text:a></text:p>
      <text:p text:style-name="Text_20_body">Generated artifacts must remain distinguishable from hand-authored artifacts.</text:p>
      <text:p text:style-name="Text_20_body"><text:a xlink:type="simple" xlink:href="https://wiki.didosolutions.com/dido/99_annexes/annex-b-terms-and-definitions/i/idl" text:style-name="Internet_20_link" text:visited-style-name="Visited_20_Internet_20_Link">IDL</text:a> structures, generated types, generated bindings, generated support files, and any other generated artifacts must identify their source definition, generator, generation context, regeneration policy, and manual-editing status. Developers must not hand-edit generated artifacts unless the file header explicitly permits manual modification.</text:p>
      <text:p text:style-name="Text_20_body">This principle protects repeatability. It allows the team to regenerate implementation artifacts from governed definitions without losing manual changes or confusing generated content with authored implementation logic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29:57</meta:creation-date>
    <dc:creator>Generated</dc:creator>
    <dc:date>2026-08-22T13::29:57</dc:date>
    <dc:language>en-US</dc:language>
    <meta:editing-cycles>1</meta:editing-cycles>
    <meta:editing-duration>PT0S</meta:editing-duration>
    <dc:title>fxdemo:04-part:05-phase-0-implementation-principles:05-5-generated-artifacts-before-manual-adaptation:start</dc:title>
  </office:meta>
</office:document-meta>
</file>