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4-developer-handbook-before-coding:start"/><text:bookmark-start text:name="__RefHeading___developer_handbook_before_coding_1"/><text:bookmark-start text:name="developer_handbook_before_coding"/>5.4 Developer Handbook Before Coding<text:bookmark-end text:name="__RefHeading___developer_handbook_before_coding_1"/><text:bookmark-end text:name="developer_handbook_before_coding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The Phase 0 Developer Handbook precedes coding.</text:p>
      <text:p text:style-name="Text_20_body">Reviewers must not accept Phase 0 implementation code, generated code, scripts, configuration artifacts, or repository contributions until the Developer Handbook defines the applicable development conventions. The handbook must define file-header rules, generated-file markings, naming conventions, coding style, logging conventions, exception-handling patterns, repository workflow, review expectations, and <text:a xlink:type="simple" xlink:href="https://wiki.didosolutions.com/dido/99_annexes/annex-b-terms-and-definitions/t/traceability" text:style-name="Internet_20_link" text:visited-style-name="Visited_20_Internet_20_Link">traceability</text:a> conventions.</text:p>
      <text:p text:style-name="Text_20_body">This principle prevents implementation work from starting before the team agrees on the development discipline. It also ensures that Phase 0 code supports architectural traceability from the beginning rather than adding it after implem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22</meta:creation-date>
    <dc:creator>Generated</dc:creator>
    <dc:date>2026-08-22T14::18:22</dc:date>
    <dc:language>en-US</dc:language>
    <meta:editing-cycles>1</meta:editing-cycles>
    <meta:editing-duration>PT0S</meta:editing-duration>
    <dc:title>fxdemo:04-part:05-phase-0-implementation-principles:05-4-developer-handbook-before-coding:start</dc:title>
  </office:meta>
</office:document-meta>
</file>