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5-phase-0-implementation-principles:05-3-traceability-before-code:start"/><text:bookmark-start text:name="__RefHeading___traceability_before_code_1"/><text:bookmark-start text:name="traceability_before_code"/>5.3 Traceability Before Code<text:bookmark-end text:name="__RefHeading___traceability_before_code_1"/><text:bookmark-end text:name="traceability_before_code"/></text:h>
      <text:p text:style-name="Text_20_body"><text:a xlink:type="simple" xlink:href="https://wiki.didosolutions.com/fxdemo/04-part/05-phase-0-implementation-principles/start" text:style-name="Internet_20_link" text:visited-style-name="Visited_20_Internet_20_Link"> Go To Phase 0 Implementation Principles </text:a></text:p>
      <text:p text:style-name="Text_20_body"><text:a xlink:type="simple" xlink:href="https://wiki.didosolutions.com/dido/99_annexes/annex-b-terms-and-definitions/t/traceability" text:style-name="Internet_20_link" text:visited-style-name="Visited_20_Internet_20_Link">Traceability</text:a> precedes coding.</text:p>
      <text:p text:style-name="Text_20_body">Each Phase 0 implementation artifact must trace to the logical element or implementation concern it realizes or supports. A source file, generated file, <text:a xlink:type="simple" xlink:href="https://wiki.didosolutions.com/dido/99_annexes/annex-b-terms-and-definitions/i/idl" text:style-name="Internet_20_link" text:visited-style-name="Visited_20_Internet_20_Link">IDL</text:a> file, <text:a xlink:type="simple" xlink:href="https://wiki.didosolutions.com/dido/99_annexes/annex-b-terms-and-definitions/d/dds" text:style-name="Internet_20_link" text:visited-style-name="Visited_20_Internet_20_Link">DDS</text:a> Topic definition, Quality of Service (QoS) profile, script, configuration file, or implementation module must identify its architectural role and, where applicable, its relationship to the applicable FX logical element.</text:p>
      <text:p text:style-name="Text_20_body">This principle prevents isolated code from being added to the repository without an architectural context. It also supports later deployment, testability, observation, audit, provenance, replay, reconstruction, and <text:a xlink:type="simple" xlink:href="https://wiki.didosolutions.com/dido/99_annexes/annex-b-terms-and-definitions/e/evidence" text:style-name="Internet_20_link" text:visited-style-name="Visited_20_Internet_20_Link">evidence</text:a> plan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7:26</meta:creation-date>
    <dc:creator>Generated</dc:creator>
    <dc:date>2026-08-22T14::17:26</dc:date>
    <dc:language>en-US</dc:language>
    <meta:editing-cycles>1</meta:editing-cycles>
    <meta:editing-duration>PT0S</meta:editing-duration>
    <dc:title>fxdemo:04-part:05-phase-0-implementation-principles:05-3-traceability-before-code:start</dc:title>
  </office:meta>
</office:document-meta>
</file>