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5-phase-0-implementation-principles:05-2-implementation-artifacts-realize-logical-elements:start"/><text:bookmark-start text:name="__RefHeading___implementation_artifacts_realize_logical_elements_1"/><text:bookmark-start text:name="implementation_artifacts_realize_logical_elements"/>5.2 Implementation Artifacts Realize Logical Elements<text:bookmark-end text:name="__RefHeading___implementation_artifacts_realize_logical_elements_1"/><text:bookmark-end text:name="implementation_artifacts_realize_logical_elements"/></text:h>
      <text:p text:style-name="Text_20_body"><text:a xlink:type="simple" xlink:href="https://wiki.didosolutions.com/fxdemo/04-part/05-phase-0-implementation-principles/start" text:style-name="Internet_20_link" text:visited-style-name="Visited_20_Internet_20_Link"> Go To Phase 0 Implementation Principles </text:a></text:p>
      <text:p text:style-name="Text_20_body">Implementation artifacts realize logical elements. They do not redefine logical elements.</text:p>
      <text:p text:style-name="Text_20_body">An implementation Node realizes an FX logical <text:a xlink:type="simple" xlink:href="https://wiki.didosolutions.com/dido/99_annexes/annex-b-terms-and-definitions/l/logical_node" text:style-name="Internet_20_link" text:visited-style-name="Visited_20_Internet_20_Link">Node</text:a> or selected FX logical <text:a xlink:type="simple" xlink:href="https://wiki.didosolutions.com/dido/99_annexes/annex-b-terms-and-definitions/l/logical_node_role" text:style-name="Internet_20_link" text:visited-style-name="Visited_20_Internet_20_Link">Node Role</text:a>. A <text:a xlink:type="simple" xlink:href="https://wiki.didosolutions.com/dido/99_annexes/annex-b-terms-and-definitions/d/dds" text:style-name="Internet_20_link" text:visited-style-name="Visited_20_Internet_20_Link">DDS</text:a> Topic realizes an FX logical <text:a xlink:type="simple" xlink:href="https://wiki.didosolutions.com/dido/99_annexes/annex-b-terms-and-definitions/l/logical_communication_endpoint" text:style-name="Internet_20_link" text:visited-style-name="Visited_20_Internet_20_Link">Communication Endpoint</text:a>. An <text:a xlink:type="simple" xlink:href="https://wiki.didosolutions.com/dido/99_annexes/annex-b-terms-and-definitions/i/idl" text:style-name="Internet_20_link" text:visited-style-name="Visited_20_Internet_20_Link">IDL</text:a> structure realizes an FX logical information structure. A generated type realizes an implementation representation of a selected logical information structure. A script supports build, generation, execution, or coordination activity. It does not redefine an FX logical interaction pattern.</text:p>
      <text:p text:style-name="Text_20_body">This principle preserves the authority of Part 3. Part 3 defines the FX Demo Logical Profile. Part 4 maps selected FX logical elements to implementation artifacts for Phase 0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19</meta:creation-date>
    <dc:creator>Generated</dc:creator>
    <dc:date>2026-08-22T14::18:19</dc:date>
    <dc:language>en-US</dc:language>
    <meta:editing-cycles>1</meta:editing-cycles>
    <meta:editing-duration>PT0S</meta:editing-duration>
    <dc:title>fxdemo:04-part:05-phase-0-implementation-principles:05-2-implementation-artifacts-realize-logical-elements:start</dc:title>
  </office:meta>
</office:document-meta>
</file>