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5-phase-0-implementation-principles:05-10-phase-0-implementation-principles-summary:start"/><text:bookmark-start text:name="__RefHeading___phase_0_implementation_principles_summary_1"/><text:bookmark-start text:name="phase_0_implementation_principles_summary"/>5.10 Phase 0 Implementation Principles Summary<text:bookmark-end text:name="__RefHeading___phase_0_implementation_principles_summary_1"/><text:bookmark-end text:name="phase_0_implementation_principles_summary"/></text:h>
      <text:p text:style-name="Text_20_body"><text:a xlink:type="simple" xlink:href="https://wiki.didosolutions.com/fxdemo/04-part/05-phase-0-implementation-principles/start" text:style-name="Internet_20_link" text:visited-style-name="Visited_20_Internet_20_Link"> Go To Phase 0 Implementation Principles </text:a></text:p>
      <text:p text:style-name="Text_20_body">The Phase 0 Implementation Profile applies the following implementation principles:</text:p>
      <text:p text:style-name="Text_20_body">Implementation artifacts realize logical elements.<text:a xlink:type="simple" xlink:href="https://wiki.didosolutions.com/dido/99_annexes/annex-b-terms-and-definitions/t/traceability" text:style-name="Internet_20_link" text:visited-style-name="Visited_20_Internet_20_Link">Traceability</text:a> precedes code.The Developer Handbook precedes coding.Generated artifacts remain distinguishable from hand-authored artifacts.Explicit interfaces take precedence over hidden coupling.Implementation work preserves <text:a xlink:type="simple" xlink:href="https://wiki.didosolutions.com/dido/99_annexes/annex-b-terms-and-definitions/r/runtime_plane" text:style-name="Internet_20_link" text:visited-style-name="Visited_20_Internet_20_Link">Runtime Plane</text:a> discipline.Implementation work prepares observable behavior before operational <text:a xlink:type="simple" xlink:href="https://wiki.didosolutions.com/dido/99_annexes/annex-b-terms-and-definitions/e/evidence" text:style-name="Internet_20_link" text:visited-style-name="Visited_20_Internet_20_Link">evidence</text:a>.Phase 0 maintains a minimal scope before later expans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35</meta:creation-date>
    <dc:creator>Generated</dc:creator>
    <dc:date>2026-08-22T13::28:35</dc:date>
    <dc:language>en-US</dc:language>
    <meta:editing-cycles>1</meta:editing-cycles>
    <meta:editing-duration>PT0S</meta:editing-duration>
    <dc:title>fxdemo:04-part:05-phase-0-implementation-principles:05-10-phase-0-implementation-principles-summary:start</dc:title>
  </office:meta>
</office:document-meta>
</file>