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4-phase-0-implementation-profile-overview:start"/><text:bookmark-start text:name="__RefHeading___phase_0_implementation_profile_overview_1"/><text:bookmark-start text:name="phase_0_implementation_profile_overview"/>4. Phase 0 Implementation Profile Overview<text:bookmark-end text:name="__RefHeading___phase_0_implementation_profile_overview_1"/><text:bookmark-end text:name="phase_0_implementation_profile_overview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This section provides an overview of the Phase 0 Implementation Profile / <text:a xlink:type="simple" xlink:href="https://wiki.didosolutions.com/dido/99_annexes/annex-b-terms-and-definitions/p/platform_specific_model" text:style-name="Internet_20_link" text:visited-style-name="Visited_20_Internet_20_Link">Platform-Specific Model (PSM)</text:a>. It identifies the implementation principles, implementation scope, implementation technologies, implementation artifacts, implementation conventions, and implementation boundaries that collectively realize the FX Demo Logical Profile for Phase 0 while preserving <text:a xlink:type="simple" xlink:href="https://wiki.didosolutions.com/dido/99_annexes/annex-b-terms-and-definitions/t/traceability" text:style-name="Internet_20_link" text:visited-style-name="Visited_20_Internet_20_Link">traceability</text:a> to the Part 1 Conceptual Architecture, the Part 2 Distributed Node-Based <text:a xlink:type="simple" xlink:href="https://wiki.didosolutions.com/dido/99_annexes/annex-b-terms-and-definitions/p/platform_independent_model" text:style-name="Internet_20_link" text:visited-style-name="Visited_20_Internet_20_Link">Platform-Independent Model (PIM)</text:a>, and the Part 3 FX Demo Logical Profil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42</meta:creation-date>
    <dc:creator>Generated</dc:creator>
    <dc:date>2026-08-22T12::36:42</dc:date>
    <dc:language>en-US</dc:language>
    <meta:editing-cycles>1</meta:editing-cycles>
    <meta:editing-duration>PT0S</meta:editing-duration>
    <dc:title>fxdemo:04-part:04-phase-0-implementation-profile-overview:start</dc:title>
  </office:meta>
</office:document-meta>
</file>