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4-phase-0-implementation-profile-overview:04-7-phase-0-implementation-profile-summary:start"/><text:bookmark-start text:name="__RefHeading___phase_0_implementation_profile_summary_1"/><text:bookmark-start text:name="phase_0_implementation_profile_summary"/>4.7 Phase 0 Implementation Profile Summary<text:bookmark-end text:name="__RefHeading___phase_0_implementation_profile_summary_1"/><text:bookmark-end text:name="phase_0_implementation_profile_summary"/></text:h>
      <text:p text:style-name="Text_20_body"><text:a xlink:type="simple" xlink:href="https://wiki.didosolutions.com/fxdemo/04-part/04-phase-0-implementation-profile-overview/start" text:style-name="Internet_20_link" text:visited-style-name="Visited_20_Internet_20_Link"> Go To Phase 0 Implementation Profile Overview </text:a></text:p>
      <text:p text:style-name="Text_20_body">The Phase 0 Implementation Profile serves as the controlled bridge between the FX Demo Logical Profile and subsequent implementation work.</text:p>
      <text:p text:style-name="Text_20_body">It defines the selected implementation mappings, technology context, artifact categories, repository and build expectations, Developer Handbook preconditions, and <text:a xlink:type="simple" xlink:href="https://wiki.didosolutions.com/dido/99_annexes/annex-b-terms-and-definitions/t/traceability" text:style-name="Internet_20_link" text:visited-style-name="Visited_20_Internet_20_Link">traceability</text:a> relationships needed to support Phase 0. It prepares the implementation artifacts for Part 5, which addresses deployment, testability, runtime operation, observation, and <text:a xlink:type="simple" xlink:href="https://wiki.didosolutions.com/dido/99_annexes/annex-b-terms-and-definitions/e/evidence" text:style-name="Internet_20_link" text:visited-style-name="Visited_20_Internet_20_Link">evidence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50</meta:creation-date>
    <dc:creator>Generated</dc:creator>
    <dc:date>2026-08-22T12::37:50</dc:date>
    <dc:language>en-US</dc:language>
    <meta:editing-cycles>1</meta:editing-cycles>
    <meta:editing-duration>PT0S</meta:editing-duration>
    <dc:title>fxdemo:04-part:04-phase-0-implementation-profile-overview:04-7-phase-0-implementation-profile-summary:start</dc:title>
  </office:meta>
</office:document-meta>
</file>