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4-phase-0-implementation-profile-overview:04-5-relationship-to-the-fx-demo-logical-profile:start"/><text:bookmark-start text:name="__RefHeading___relationship_to_the_fx_demo_logical_profile_1"/><text:bookmark-start text:name="relationship_to_the_fx_demo_logical_profile"/>4.5 Relationship to the FX Demo Logical Profile<text:bookmark-end text:name="__RefHeading___relationship_to_the_fx_demo_logical_profile_1"/><text:bookmark-end text:name="relationship_to_the_fx_demo_logical_profile"/></text:h>
      <text:p text:style-name="Text_20_body"><text:a xlink:type="simple" xlink:href="https://wiki.didosolutions.com/fxdemo/04-part/04-phase-0-implementation-profile-overview/start" text:style-name="Internet_20_link" text:visited-style-name="Visited_20_Internet_20_Link"> Go To Phase 0 Implementation Profile Overview </text:a></text:p>
      <text:p text:style-name="Text_20_body">The Phase 0 Implementation Profile maps selected elements of the Part 3 FX Demo Logical Profile to Phase 0 implementation artifacts.</text:p>
      <text:p text:style-name="Text_20_body">Part 3 remains the authoritative source for the logical meaning of the FX Demo. It defines FX logical <text:a xlink:type="simple" xlink:href="https://wiki.didosolutions.com/dido/99_annexes/annex-b-terms-and-definitions/l/logical_node" text:style-name="Internet_20_link" text:visited-style-name="Visited_20_Internet_20_Link">Nodes</text:a>, logical <text:a xlink:type="simple" xlink:href="https://wiki.didosolutions.com/dido/99_annexes/annex-b-terms-and-definitions/l/logical_node_role" text:style-name="Internet_20_link" text:visited-style-name="Visited_20_Internet_20_Link">Node Roles</text:a>,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logical information structures, <text:a xlink:type="simple" xlink:href="https://wiki.didosolutions.com/dido/99_annexes/annex-b-terms-and-definitions/r/runtime_plane" text:style-name="Internet_20_link" text:visited-style-name="Visited_20_Internet_20_Link">Runtime Planes</text:a>, interaction patterns, governance relationships, <text:a xlink:type="simple" xlink:href="https://wiki.didosolutions.com/dido/99_annexes/annex-b-terms-and-definitions/t/traceability" text:style-name="Internet_20_link" text:visited-style-name="Visited_20_Internet_20_Link">traceability</text:a> relationships, and logical requirements.</text:p>
      <text:p text:style-name="Text_20_body">Part 4 does not redefine those logical elements. It maps them to implementation artifacts. A <text:a xlink:type="simple" xlink:href="https://wiki.didosolutions.com/dido/99_annexes/annex-b-terms-and-definitions/d/dds" text:style-name="Internet_20_link" text:visited-style-name="Visited_20_Internet_20_Link">DDS</text:a> Topic realizes an FX logical Communication Endpoint. An <text:a xlink:type="simple" xlink:href="https://wiki.didosolutions.com/dido/99_annexes/annex-b-terms-and-definitions/i/idl" text:style-name="Internet_20_link" text:visited-style-name="Visited_20_Internet_20_Link">IDL</text:a> structure realizes an FX logical information structure. A generated type realizes a selected implementation representation of that information structure. An implementation Node realizes an FX logical Node or selected Node Role. A script supports build or execution activity; it does not redefine the logical interaction pattern.</text:p>
      <text:p text:style-name="Text_20_body">This relationship protects the distinction between the logical architecture and the implementation profile. The implementation profile provides the selected Phase 0 realization of the logical profile without changing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2:16</meta:creation-date>
    <dc:creator>Generated</dc:creator>
    <dc:date>2026-08-22T15::22:16</dc:date>
    <dc:language>en-US</dc:language>
    <meta:editing-cycles>1</meta:editing-cycles>
    <meta:editing-duration>PT0S</meta:editing-duration>
    <dc:title>fxdemo:04-part:04-phase-0-implementation-profile-overview:04-5-relationship-to-the-fx-demo-logical-profile:start</dc:title>
  </office:meta>
</office:document-meta>
</file>