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4-part:04-phase-0-implementation-profile-overview:04-3-phase-0-implementation-baseline:start"/><text:bookmark-start text:name="__RefHeading___phase_0_implementation_baseline_1"/><text:bookmark-start text:name="phase_0_implementation_baseline"/>4.3 Phase 0 Implementation Baseline<text:bookmark-end text:name="__RefHeading___phase_0_implementation_baseline_1"/><text:bookmark-end text:name="phase_0_implementation_baseline"/></text:h>
      <text:p text:style-name="Text_20_body"><text:a xlink:type="simple" xlink:href="https://wiki.didosolutions.com/fxdemo/04-part/04-phase-0-implementation-profile-overview/start" text:style-name="Internet_20_link" text:visited-style-name="Visited_20_Internet_20_Link"> Go To Phase 0 Implementation Profile Overview </text:a></text:p>
      <text:p text:style-name="Text_20_body">The Phase 0 Implementation Profile establishes an implementation baseline.</text:p>
      <text:p text:style-name="Text_20_body">The baseline identifies the selected implementation technologies, artifact types, mappings, conventions, and preconditions used for the Phase 0 FX Demo. It provides sufficient implementation specificity for later coding, deployment planning, testability planning, observation planning, and evidence planning.</text:p>
      <text:p text:style-name="Text_20_body">The implementation baseline includes:</text:p>
      <text:p text:style-name="Text_20_body">selected communication technology;selected data definition mechanism;selected generated-type approach;selected implementation language;selected Quality of Service (QoS) profile approach;selected implementation Node approach;selected repository and build artifact approach;selected script and execution approach;selected logging and exception-handling approach;selected <text:a xlink:type="simple" xlink:href="https://wiki.didosolutions.com/dido/99_annexes/annex-b-terms-and-definitions/t/traceability" text:style-name="Internet_20_link" text:visited-style-name="Visited_20_Internet_20_Link">traceability</text:a> conventions; andrequired Developer Handbook controls.The baseline does not remain fixed in later phases. Later development phases may define new baselines when they change implementation scope, technologies, packaging, deployment expectations, evidence expectations, or operational maturity.</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3::30:12</meta:creation-date>
    <dc:creator>Generated</dc:creator>
    <dc:date>2026-08-22T13::30:12</dc:date>
    <dc:language>en-US</dc:language>
    <meta:editing-cycles>1</meta:editing-cycles>
    <meta:editing-duration>PT0S</meta:editing-duration>
    <dc:title>fxdemo:04-part:04-phase-0-implementation-profile-overview:04-3-phase-0-implementation-baseline:start</dc:title>
  </office:meta>
</office:document-meta>
</file>