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4-phase-0-implementation-profile-overview:04-2-phase-0-implementation-scope:start"/><text:bookmark-start text:name="__RefHeading___phase_0_implementation_scope_1"/><text:bookmark-start text:name="phase_0_implementation_scope"/>4.2 Phase 0 Implementation Scope<text:bookmark-end text:name="__RefHeading___phase_0_implementation_scope_1"/><text:bookmark-end text:name="phase_0_implementation_scope"/></text:h>
      <text:p text:style-name="Text_20_body"><text:a xlink:type="simple" xlink:href="https://wiki.didosolutions.com/fxdemo/04-part/04-phase-0-implementation-profile-overview/start" text:style-name="Internet_20_link" text:visited-style-name="Visited_20_Internet_20_Link"> Go To Phase 0 Implementation Profile Overview </text:a></text:p>
      <text:p text:style-name="Text_20_body">Phase 0 uses a deliberately limited implementation scope.</text:p>
      <text:p text:style-name="Text_20_body">Phase 0 demonstrates that selected FX logical <text:a xlink:type="simple" xlink:href="https://wiki.didosolutions.com/dido/99_annexes/annex-b-terms-and-definitions/l/logical_node" text:style-name="Internet_20_link" text:visited-style-name="Visited_20_Internet_20_Link">Nodes</text:a> map to implementation participants, selected FX logical <text:a xlink:type="simple" xlink:href="https://wiki.didosolutions.com/dido/99_annexes/annex-b-terms-and-definitions/l/logical_communication_endpoint" text:style-name="Internet_20_link" text:visited-style-name="Visited_20_Internet_20_Link">Communication Endpoints</text:a> map to <text:a xlink:type="simple" xlink:href="https://wiki.didosolutions.com/dido/99_annexes/annex-b-terms-and-definitions/d/dds" text:style-name="Internet_20_link" text:visited-style-name="Visited_20_Internet_20_Link">DDS</text:a> Topics, selected FX logical information structures map to <text:a xlink:type="simple" xlink:href="https://wiki.didosolutions.com/dido/99_annexes/annex-b-terms-and-definitions/i/idl" text:style-name="Internet_20_link" text:visited-style-name="Visited_20_Internet_20_Link">IDL</text:a> structures and generated types, and selected FX interaction patterns map to implementation-level information exchanges.</text:p>
      <text:p text:style-name="Text_20_body">Phase 0 also demonstrates implementation discipline. It requires <text:a xlink:type="simple" xlink:href="https://wiki.didosolutions.com/dido/99_annexes/annex-b-terms-and-definitions/t/traceability" text:style-name="Internet_20_link" text:visited-style-name="Visited_20_Internet_20_Link">traceability</text:a> from implementation artifacts to logical sources, generated artifact discipline, repository organization, logging conventions, exception-handling conventions, and Developer Handbook approval before coding begins.</text:p>
      <text:p text:style-name="Text_20_body">Phase 0 does not implement the full future production architecture. It does not define every possible FX logical Node, every possible endpoint, every possible information structure, every production Quality of Service (QoS) profile, every deployment topology, every operational dashboard, or every <text:a xlink:type="simple" xlink:href="https://wiki.didosolutions.com/dido/99_annexes/annex-b-terms-and-definitions/e/evidence" text:style-name="Internet_20_link" text:visited-style-name="Visited_20_Internet_20_Link">evidence</text:a> packag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6:30</meta:creation-date>
    <dc:creator>Generated</dc:creator>
    <dc:date>2026-08-22T12::36:30</dc:date>
    <dc:language>en-US</dc:language>
    <meta:editing-cycles>1</meta:editing-cycles>
    <meta:editing-duration>PT0S</meta:editing-duration>
    <dc:title>fxdemo:04-part:04-phase-0-implementation-profile-overview:04-2-phase-0-implementation-scope:start</dc:title>
  </office:meta>
</office:document-meta>
</file>