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start"/><text:bookmark-start text:name="__RefHeading___traceability_to_parent_and_source_architectures_1"/><text:bookmark-start text:name="traceability_to_parent_and_source_architectures"/>3. Traceability to Parent and Source Architectures<text:bookmark-end text:name="__RefHeading___traceability_to_parent_and_source_architectures_1"/><text:bookmark-end text:name="traceability_to_parent_and_source_architectur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This part preserves <text:a xlink:type="simple" xlink:href="https://wiki.didosolutions.com/dido/99_annexes/annex-b-terms-and-definitions/t/traceability" text:style-name="Internet_20_link" text:visited-style-name="Visited_20_Internet_20_Link">traceability</text:a> to SIP-RA, FDIS-RA, the Part 1 Conceptual Architecture, the Part 2 Distributed Node-Based Logical Architecture / <text:a xlink:type="simple" xlink:href="https://wiki.didosolutions.com/dido/99_annexes/annex-b-terms-and-definitions/p/platform_independent_model" text:style-name="Internet_20_link" text:visited-style-name="Visited_20_Internet_20_Link">Platform-Independent Model (PIM)</text:a>, the Part 3 FX Demo Logical Profile, Phase 0 implementation source material, and the Phase 0 Developer Handbook.</text:p>
      <text:p text:style-name="Text_20_body">SIP-RA provides the parent structured-information-processing discipline. FDIS-RA provides financial-domain interpretation alignment. Part 1 provides the conceptual foundation. Part 2 provides the reusable distributed, node-based Logical Architecture / PIM. Part 3 provides the FX Demo Logical Profile. This part maps selected Part 3 FX logical elements to Phase 0 implementation artifacts. Phase 0 implementation source material provides the selected technology and repository context. The Phase 0 Developer Handbook defines the coding, file-header, generated-file, logging, exception-handling, naming, repository workflow, and review conventions that govern implementation work.</text:p>
      <text:p text:style-name="Text_20_body">This part does not replace any parent architecture, source architecture, logical profile, or handbook. It defines the Phase 0 implementation mapping that connects selected FX logical elements to selected Phase 0 implementation artifacts while preserving <text:a xlink:type="simple" xlink:href="https://wiki.didosolutions.com/dido/99_annexes/annex-b-terms-and-definitions/t/traceability" text:style-name="Internet_20_link" text:visited-style-name="Visited_20_Internet_20_Link">traceability</text:a> to the architectural sources governing those el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6:54</meta:creation-date>
    <dc:creator>Generated</dc:creator>
    <dc:date>2026-08-23T23::16:54</dc:date>
    <dc:language>en-US</dc:language>
    <meta:editing-cycles>1</meta:editing-cycles>
    <meta:editing-duration>PT0S</meta:editing-duration>
    <dc:title>fxdemo:04-part:03-traceability-to-parent-and-source-architectures:start</dc:title>
  </office:meta>
</office:document-meta>
</file>