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3-traceability-to-parent-and-source-architectures:03-8-traceability-position:start"/><text:bookmark-start text:name="__RefHeading___traceability_position_1"/><text:bookmark-start text:name="traceability_position"/>3.8 Traceability Position<text:bookmark-end text:name="__RefHeading___traceability_position_1"/><text:bookmark-end text:name="traceability_position"/></text:h>
      <text:p text:style-name="Text_20_body"><text:a xlink:type="simple" xlink:href="https://wiki.didosolutions.com/fxdemo/04-part/03-traceability-to-parent-and-source-architectures/start" text:style-name="Internet_20_link" text:visited-style-name="Visited_20_Internet_20_Link"> Go To Traceability to Parent and Source Architectures </text:a></text:p>
      <text:p text:style-name="Text_20_body">This part uses the following <text:a xlink:type="simple" xlink:href="https://wiki.didosolutions.com/dido/99_annexes/annex-b-terms-and-definitions/t/traceability" text:style-name="Internet_20_link" text:visited-style-name="Visited_20_Internet_20_Link">traceability</text:a> position.</text:p>
      <text:p text:style-name="Text_20_body">SIP-RA provides the parent structured information-processing discipline. FDIS-RA provides financial-domain interpretation alignment. Part 1 provides the conceptual foundation. Part 2 provides the reusable distributed, node-based Logical Architecture / <text:a xlink:type="simple" xlink:href="https://wiki.didosolutions.com/dido/99_annexes/annex-b-terms-and-definitions/p/platform_independent_model" text:style-name="Internet_20_link" text:visited-style-name="Visited_20_Internet_20_Link">Platform-Independent Model (PIM)</text:a>. Part 3 provides the FX Demo Logical Profile. Phase 0 implementation source material provides the selected implementation context. The Phase 0 Developer Handbook provides the detailed development discipline required before coding begins.</text:p>
      <text:p text:style-name="Text_20_body">This traceability position prevents four kinds of confusion.</text:p>
      <text:p text:style-name="Text_20_body">It prevents Phase 0 implementation artifacts from redefining the Part 1 Conceptual Architecture.It prevents implementation artifacts from redefining the Part 2 Logical Architecture / Platform-Independent Model (PIM).It prevents <text:a xlink:type="simple" xlink:href="https://wiki.didosolutions.com/dido/99_annexes/annex-b-terms-and-definitions/d/dds" text:style-name="Internet_20_link" text:visited-style-name="Visited_20_Internet_20_Link">DDS</text:a>, <text:a xlink:type="simple" xlink:href="https://wiki.didosolutions.com/dido/99_annexes/annex-b-terms-and-definitions/i/idl" text:style-name="Internet_20_link" text:visited-style-name="Visited_20_Internet_20_Link">IDL</text:a>, Quality of Service (QoS) profiles, generated types, Python scripts, repository layout, or other implementation mechanisms from redefining the Part 3 FX Demo Logical Profile.It prevents the Phase 0 Developer Handbook from replacing the implementation profile.Part 4 defines the Phase 0 Implementation Profile / <text:a xlink:type="simple" xlink:href="https://wiki.didosolutions.com/dido/99_annexes/annex-b-terms-and-definitions/p/platform_specific_model" text:style-name="Internet_20_link" text:visited-style-name="Visited_20_Internet_20_Link">Platform-Specific Model (PSM)</text:a>. Later development phases may define additional implementation profiles that extend, refine, supersede, or replace this profile while preserving <text:a xlink:type="simple" xlink:href="https://wiki.didosolutions.com/dido/99_annexes/annex-b-terms-and-definitions/t/traceability" text:style-name="Internet_20_link" text:visited-style-name="Visited_20_Internet_20_Link">traceability</text:a> to the applicable conceptual, logical, domain logical, implementation, and Developer Handbook arti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40:42</meta:creation-date>
    <dc:creator>Generated</dc:creator>
    <dc:date>2026-08-22T18::40:42</dc:date>
    <dc:language>en-US</dc:language>
    <meta:editing-cycles>1</meta:editing-cycles>
    <meta:editing-duration>PT0S</meta:editing-duration>
    <dc:title>fxdemo:04-part:03-traceability-to-parent-and-source-architectures:03-8-traceability-position:start</dc:title>
  </office:meta>
</office:document-meta>
</file>