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5-traceability-to-part-3-fx-demo-logical-profile:start"/><text:bookmark-start text:name="__RefHeading___traceability_to_part_3_fx_demo_logical_profile_1"/><text:bookmark-start text:name="traceability_to_part_3_fx_demo_logical_profile"/>3.5 Traceability to Part 3 FX Demo Logical Profile<text:bookmark-end text:name="__RefHeading___traceability_to_part_3_fx_demo_logical_profile_1"/><text:bookmark-end text:name="traceability_to_part_3_fx_demo_logical_profile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Part 3 defines the FX Demo Logical Profile. This section maps selected elements of the Part 3 FX logical profile to Phase 0 implementation artifacts.</text:p>
      <text:p text:style-name="Text_20_body">Part 3 remains the authoritative source for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node_role" text:style-name="Internet_20_link" text:visited-style-name="Visited_20_Internet_20_Link">Node Rol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logical information structures, <text:a xlink:type="simple" xlink:href="https://wiki.didosolutions.com/dido/99_annexes/annex-b-terms-and-definitions/r/runtime_plane" text:style-name="Internet_20_link" text:visited-style-name="Visited_20_Internet_20_Link">Runtime Planes</text:a>, interaction patterns, governance relationships, <text:a xlink:type="simple" xlink:href="https://wiki.didosolutions.com/dido/99_annexes/annex-b-terms-and-definitions/t/traceability" text:style-name="Internet_20_link" text:visited-style-name="Visited_20_Internet_20_Link">traceability</text:a> relationships, and logical requirements. This part does not redefine those elements. It selects Phase 0 implementation technologies and implementation artifacts that realize them.</text:p>
      <text:p text:style-name="Text_20_body"><text:span text:style-name="Strong_20_Emphasis">Table 3-5:</text:span> Part 3 FX logical profile elements mapped by the Phase 0 Implementation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3 FX logical profile element </text:p>
          </table:table-cell>
          <table:table-cell office:value-type="string" table:style-name="tableheader">
            <text:p text:style-name="Table_20_Heading"> Part 4: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s </text:p>
          </table:table-cell>
          <table:table-cell office:value-type="string" table:style-name="tablecell">
            <text:p text:style-name="tablealignleft"> Mapped to selected implementation Nodes, modules, process entry points, or runtime participants. </text:p>
          </table:table-cell>
        </table:table-row>
        <table:table-row>
          <table:table-cell office:value-type="string" table:style-name="tablecell">
            <text:p text:style-name="tablealignleft"> FX logical Node Roles </text:p>
          </table:table-cell>
          <table:table-cell office:value-type="string" table:style-name="tablecell">
            <text:p text:style-name="tablealignleft"> Mapped to implementation responsibilities, modules, functions, classes, or service behaviors. </text:p>
          </table:table-cell>
        </table:table-row>
        <table:table-row>
          <table:table-cell office:value-type="string" table:style-name="tablecell">
            <text:p text:style-name="tablealignleft"> FX logical Communication Endpoints </text:p>
          </table:table-cell>
          <table:table-cell office:value-type="string" table:style-name="tablecell">
            <text:p text:style-name="tablealignleft"> Mapped to <text:a xlink:type="simple" xlink:href="https://wiki.didosolutions.com/dido/99_annexes/annex-b-terms-and-definitions/d/dds" text:style-name="Internet_20_link" text:visited-style-name="Visited_20_Internet_20_Link">DDS</text:a> Topics or other selected Phase 0 communication artifacts. </text:p>
          </table:table-cell>
        </table:table-row>
        <table:table-row>
          <table:table-cell office:value-type="string" table:style-name="tablecell">
            <text:p text:style-name="tablealignleft"> FX logical information structures </text:p>
          </table:table-cell>
          <table:table-cell office:value-type="string" table:style-name="tablecell">
            <text:p text:style-name="tablealignleft"> Mapped to <text:a xlink:type="simple" xlink:href="https://wiki.didosolutions.com/dido/99_annexes/annex-b-terms-and-definitions/i/idl" text:style-name="Internet_20_link" text:visited-style-name="Visited_20_Internet_20_Link">IDL</text:a> structures, generated types, and implementation data representations. </text:p>
          </table:table-cell>
        </table:table-row>
        <table:table-row>
          <table:table-cell office:value-type="string" table:style-name="tablecell">
            <text:p text:style-name="tablealignleft"> FX Runtime Planes </text:p>
          </table:table-cell>
          <table:table-cell office:value-type="string" table:style-name="tablecell">
            <text:p text:style-name="tablealignleft"> Mapped to implementation conventions, topic naming conventions, package groupings, logging categories, and operational conventions. </text:p>
          </table:table-cell>
        </table:table-row>
        <table:table-row>
          <table:table-cell office:value-type="string" table:style-name="tablecell">
            <text:p text:style-name="tablealignleft"> FX lifecycle states </text:p>
          </table:table-cell>
          <table:table-cell office:value-type="string" table:style-name="tablecell">
            <text:p text:style-name="tablealignleft"> Mapped to implementation-level state values, status messages, command acknowledgements, or recorded state transitions where Phase 0 requires them. </text:p>
          </table:table-cell>
        </table:table-row>
        <table:table-row>
          <table:table-cell office:value-type="string" table:style-name="tablecell">
            <text:p text:style-name="tablealignleft"> FX interaction patterns </text:p>
          </table:table-cell>
          <table:table-cell office:value-type="string" table:style-name="tablecell">
            <text:p text:style-name="tablealignleft"> Mapped to Phase 0 message flows, command flows, processing flows, scripts, or demonstration behaviors. </text:p>
          </table:table-cell>
        </table:table-row>
        <table:table-row>
          <table:table-cell office:value-type="string" table:style-name="tablecell">
            <text:p text:style-name="tablealignleft"> FX governance relationships </text:p>
          </table:table-cell>
          <table:table-cell office:value-type="string" table:style-name="tablecell">
            <text:p text:style-name="tablealignleft"> Mapped to versioning rules, compatibility rules, generation rules, repository rules, and review expectations. </text:p>
          </table:table-cell>
        </table:table-row>
        <table:table-row>
          <table:table-cell office:value-type="string" table:style-name="tablecell">
            <text:p text:style-name="tablealignleft"> FX traceability relationships </text:p>
          </table:table-cell>
          <table:table-cell office:value-type="string" table:style-name="tablecell">
            <text:p text:style-name="tablealignleft"> Mapped to <text:a xlink:type="simple" xlink:href="https://wiki.didosolutions.com/dido/99_annexes/annex-b-terms-and-definitions/t/traceability" text:style-name="Internet_20_link" text:visited-style-name="Visited_20_Internet_20_Link">traceability</text:a> tables, artifact metadata, file headers, generated-file markings, and implementation documentation. </text:p>
          </table:table-cell>
        </table:table-row>
        <table:table-row>
          <table:table-cell office:value-type="string" table:style-name="tablecell">
            <text:p text:style-name="tablealignleft"> FX logical requirements </text:p>
          </table:table-cell>
          <table:table-cell office:value-type="string" table:style-name="tablecell">
            <text:p text:style-name="tablealignleft"> Mapped to implementation requirements and acceptance preconditions for later deployment and <text:a xlink:type="simple" xlink:href="https://wiki.didosolutions.com/dido/99_annexes/annex-b-terms-and-definitions/e/evidence" text:style-name="Internet_20_link" text:visited-style-name="Visited_20_Internet_20_Link">evidence</text:a> planning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57</meta:creation-date>
    <dc:creator>Generated</dc:creator>
    <dc:date>2026-08-22T12::43:57</dc:date>
    <dc:language>en-US</dc:language>
    <meta:editing-cycles>1</meta:editing-cycles>
    <meta:editing-duration>PT0S</meta:editing-duration>
    <dc:title>fxdemo:04-part:03-traceability-to-parent-and-source-architectures:03-5-traceability-to-part-3-fx-demo-logical-profile:start</dc:title>
  </office:meta>
</office:document-meta>
</file>