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1-scope:start"/><text:bookmark-start text:name="__RefHeading___scope_1"/><text:bookmark-start text:name="scope"/>1. Scope<text:bookmark-end text:name="__RefHeading___scope_1"/><text:bookmark-end text:name="scope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This part defines the Phase 0 Implementation Profile / Platform-Specific Model (PSM) for the Financial Systems Archetype.</text:p>
      <text:p text:style-name="Text_20_body">This part defines a phase-specific implementation profile. The Phase 0 Implementation Profile / PSM establishes the implementation baseline for the Phase 0 FX Demo. Later development phases may define additional implementation profiles that extend, refine, supersede, or replace this profile while preserving <text:a xlink:type="simple" xlink:href="https://wiki.didosolutions.com/dido/99_annexes/annex-b-terms-and-definitions/t/traceability" text:style-name="Internet_20_link" text:visited-style-name="Visited_20_Internet_20_Link">traceability</text:a> to the applicable conceptual, logical, and domain logical profile elements.</text:p>
      <text:p text:style-name="Text_20_body">This part maps selected elements of the Part 3 FX Demo Logical Profile to Phase 0 implementation technologies and implementation artifacts. Those elements include selected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node_role" text:style-name="Internet_20_link" text:visited-style-name="Visited_20_Internet_20_Link">Node Roles</text:a>,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logical information structures, <text:a xlink:type="simple" xlink:href="https://wiki.didosolutions.com/dido/99_annexes/annex-b-terms-and-definitions/r/runtime_plane" text:style-name="Internet_20_link" text:visited-style-name="Visited_20_Internet_20_Link">Runtime Plane</text:a> classifications, interaction patterns, governance relationships, <text:a xlink:type="simple" xlink:href="https://wiki.didosolutions.com/dido/99_annexes/annex-b-terms-and-definitions/t/traceability" text:style-name="Internet_20_link" text:visited-style-name="Visited_20_Internet_20_Link">traceability</text:a> relationships, and logical requirements.</text:p>
      <text:p text:style-name="Text_20_body">This part applies to the platform-specific implementation profile for Phase 0. It defines how the Phase 0 implementation profile maps selected FX logical elements to <text:a xlink:type="simple" xlink:href="https://wiki.didosolutions.com/dido/99_annexes/annex-b-terms-and-definitions/d/dds" text:style-name="Internet_20_link" text:visited-style-name="Visited_20_Internet_20_Link">DDS</text:a> communication, <text:a xlink:type="simple" xlink:href="https://wiki.didosolutions.com/dido/99_annexes/annex-b-terms-and-definitions/i/idl" text:style-name="Internet_20_link" text:visited-style-name="Visited_20_Internet_20_Link">IDL</text:a> structures, generated types, Quality of Service (QoS) profiles, implementation Nodes, implementation modules, scripts, repository structure, configuration artifacts, build artifacts, and supporting implementation conventions.</text:p>
      <text:p text:style-name="Text_20_body">This part establishes implementation discipline for Phase 0. It identifies the preconditions that must be in place before coding begins, including the required Phase 0 Developer Handbook. The Developer Handbook defines file-header conventions, generated-file rules, coding standards, naming conventions, logging conventions, exception-handling patterns, repository workflow, and review expectations.</text:p>
      <text:p text:style-name="Text_20_body">This part does not define the final implementation architecture for all development phases. It defines the selected Phase 0 implementation architecture and the implementation discipline required before Phase 0 coding begins.</text:p>
      <text:p text:style-name="Text_20_body">This part does not implement the later Policy / Governance Plane or Release Plane extensions anticipated for Phase 2. Phase 0 remains limited to the selected implementation baseline defined in this part. However, Phase 0 implementation artifacts, topic mappings, <text:a xlink:type="simple" xlink:href="https://wiki.didosolutions.com/dido/99_annexes/annex-b-terms-and-definitions/i/idl" text:style-name="Internet_20_link" text:visited-style-name="Visited_20_Internet_20_Link">IDL</text:a> structures, generated types, scripts, repository conventions, logging conventions, exception-handling conventions, and <text:a xlink:type="simple" xlink:href="https://wiki.didosolutions.com/dido/99_annexes/annex-b-terms-and-definitions/t/traceability" text:style-name="Internet_20_link" text:visited-style-name="Visited_20_Internet_20_Link">traceability</text:a> records should not preclude later addition of distributed policy enforcement, replicated policy decision capability, policy administration, policy information sources, metadata or aggregate view generation, release gateways, recipient-specific release products, release obligations, or release evidence.</text:p>
      <text:p text:style-name="Text_20_body">This part does not redefine the Part 1 Conceptual Architecture, the Part 2 Logical Architecture / <text:a xlink:type="simple" xlink:href="https://wiki.didosolutions.com/dido/99_annexes/annex-b-terms-and-definitions/p/platform_independent_model" text:style-name="Internet_20_link" text:visited-style-name="Visited_20_Internet_20_Link">Platform-Independent Model (PIM)</text:a>, or the Part 3 FX Demo Logical Profile. Implementation artifacts realize selected logical elements; they do not redefine them.</text:p>
      <text:p text:style-name="Text_20_body">This part does not define Kubernetes or K3s deployment, runtime operations, operational dashboards, Crucible scenario execution, acceptance evidence, runtime evidence, final test results, or evidence packages. Part 5 addresses deployment, testability, runtime operation, observation, and <text:a xlink:type="simple" xlink:href="https://wiki.didosolutions.com/dido/99_annexes/annex-b-terms-and-definitions/e/evidence" text:style-name="Internet_20_link" text:visited-style-name="Visited_20_Internet_20_Link">evidence</text:a> for the selected Phase 0 implementation.</text:p>
      <text:p text:style-name="Text_20_body">This part guides authors, implementers, and reviewers in preserving <text:a xlink:type="simple" xlink:href="https://wiki.didosolutions.com/dido/99_annexes/annex-b-terms-and-definitions/t/traceability" text:style-name="Internet_20_link" text:visited-style-name="Visited_20_Internet_20_Link">traceability</text:a> from Phase 0 implementation artifacts back to the FX logical elements defined in Part 3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01</meta:creation-date>
    <dc:creator>Generated</dc:creator>
    <dc:date>2026-08-22T14::18:01</dc:date>
    <dc:language>en-US</dc:language>
    <meta:editing-cycles>1</meta:editing-cycles>
    <meta:editing-duration>PT0S</meta:editing-duration>
    <dc:title>fxdemo:04-part:01-scope:start</dc:title>
  </office:meta>
</office:document-meta>
</file>