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0-foreword:start"/><text:bookmark-start text:name="__RefHeading___foreword_1"/><text:bookmark-start text:name="foreword"/>Foreword<text:bookmark-end text:name="__RefHeading___foreword_1"/><text:bookmark-end text:name="foreword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p text:style-name="Text_20_body">The Financial Systems Archetype document set provides a layered architecture for applying structured information processing principles to financial systems. Part 0 explains the document set, the layered structure, the reader's guide, and the rules for preserving separation among conceptual, logical, implementation, deployment, testability, and evidence concerns.</text:p>
      <text:p text:style-name="Text_20_body">Part 1 defines the Conceptual Architecture. It establishes the conceptual foundation for the Financial Systems Archetype, including classification, core conceptual elements, Runtime Plane, traceability, evidence, and separation-of-concerns concepts.</text:p>
      <text:p text:style-name="Text_20_body">Part 2 defines a distributed, node-based Logical Architecture as a Platform-Independent Model (PIM). It specialises the concepts defined in Part 1 into platform-independent logical Nodes, logical Communication Endpoints, logical information structures, logical Runtime Planes, logical interaction patterns, logical governance relationships, and logical traceability relationships.</text:p>
      <text:p text:style-name="Text_20_body">Part 3 defines the FX Demo Logical Profile. It specialises the Part 2 Logical Architecture / PIM for the Foreign Exchange Domain within the Finance Ecosphere and Monetary Ecosystem. It defines FX-specific logical Nodes, logical Node Roles, logical Communication Endpoints, logical information structures, logical Runtime Planes, logical interaction patterns, logical governance relationships, and logical traceability relationships.</text:p>
      <text:p text:style-name="Text_20_body">Part 4 defines the Phase 0 Implementation Profile / Platform-Specific Model (PSM). It maps selected elements of the FX Demo Logical Profile to Phase 0 implementation technologies, implementation artefacts, data representation artefacts, communication artefacts, generated artefacts, repository artefacts, implementation conventions, and traceability relationships.</text:p>
      <text:p text:style-name="Text_20_body">This part defines a phase-specific implementation profile. The Phase 0 Implementation Profile / PSM establishes the implementation baseline for the Phase 0 FX Demo. Later development phases may define additional implementation profiles that extend, refine, supersede, or replace this profile while preserving traceability to the applicable conceptual, logical, and FX logical profile elements.</text:p>
      <text:p text:style-name="Text_20_body">This part introduces the selected Phase 0 implementation context, including DDS, IDL, Quality of Service (QoS) profiles, generated types, implementation Nodes, implementation modules, scripts, repository structure, and supporting implementation artefacts. These implementation choices realise selected Part 3 logical elements for the Phase 0 FX Demo. They do not redefine the Part 1 Conceptual Architecture, the Part 2 Logical Architecture / PIM, or the Part 3 FX Demo Logical Profile.</text:p>
      <text:p text:style-name="Text_20_body">This part also establishes the relationship between the Phase 0 Implementation Profile / PSM and the Phase 0 Developer Handbook. Coding for Phase 0 does not begin until the Developer Handbook defines the applicable file-header conventions, coding standards, naming conventions, generated-file rules, logging conventions, exception-handling patterns, repository workflow, and review expectations.</text:p>
      <text:p text:style-name="Text_20_body">This part does not define deployment topology, runtime evidence, acceptance evidence, operational dashboards, Kubernetes or K3s deployments, Crucible scenario execution, or final test results. Part 5 addresses deployment, testability, runtime operation, observation, and evidence for the selected Phase 0 implement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33:06</meta:creation-date>
    <dc:creator>Generated</dc:creator>
    <dc:date>2026-08-23T21::33:06</dc:date>
    <dc:language>en-US</dc:language>
    <meta:editing-cycles>1</meta:editing-cycles>
    <meta:editing-duration>PT0S</meta:editing-duration>
    <dc:title>fxdemo:04-part:00-foreword:start</dc:title>
  </office:meta>
</office:document-meta>
</file>