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d902d94b204b9a3913945bf7a60af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start"/><text:bookmark-start text:name="__RefHeading___part_3fx_demo_logical_profile_1"/><text:bookmark-start text:name="part_3fx_demo_logical_profile"/>Part 3: FX Demo Logical Profile<text:bookmark-end text:name="__RefHeading___part_3fx_demo_logical_profile_1"/><text:bookmark-end text:name="part_3fx_demo_logical_profile"/></text:h>
      <text:p text:style-name="Text_20_body"><text:a xlink:type="simple" xlink:href="https://wiki.didosolutions.com/fxdemo/start" text:style-name="Internet_20_link" text:visited-style-name="Visited_20_Internet_20_Link"> Go to The FX Demo Root</text:a></text:p>
      <text:p text:style-name="Text_20_body"><draw:frame draw:style-name="mediacenter" draw:name="0" text:anchor-type="paragraph" draw:z-index="0" svg:width="10.583333333333cm" svg:height="5.7727272727273cm"><draw:image xlink:href="Pictures/bbd902d94b204b9a3913945bf7a60afc.png" xlink:type="simple" xlink:show="embed" xlink:actuate="onLoad"/></draw:frame></text:p>
      <text:p text:style-name="Plugin_Wrap_Paragraph_Centered"><text:span text:style-name="Strong_20_Emphasis"><text:span text:style-name="Emphasis">Foreign Exchange (FX) Demo</text:span></text:span></text:p>
      <text:p text:style-name="Text_20_body">* <text:a xlink:type="simple" xlink:href="#fxdemo:03-part:start" text:style-name="Local_20_link" text:visited-style-name="Visited_20_Local_20_Link">Part 3: FX Demo Logical Profile</text:a></text:p>
      <text:a xlink:type="simple" xlink:href="https://wiki.didosolutions.com/fxdemo/03-part/00-foreword/start" text:style-name="Internet_20_link" text:visited-style-name="Visited_20_Internet_20_Link">Foreword</text:a>
      <text:a xlink:type="simple" xlink:href="https://wiki.didosolutions.com/fxdemo/03-part/00-introduction/start" text:style-name="Internet_20_link" text:visited-style-name="Visited_20_Internet_20_Link">Introduction</text:a>
      <text:a xlink:type="simple" xlink:href="https://wiki.didosolutions.com/fxdemo/03-part/01-scope/start" text:style-name="Internet_20_link" text:visited-style-name="Visited_20_Internet_20_Link">1. Scope</text:a>
      <text:a xlink:type="simple" xlink:href="https://wiki.didosolutions.com/fxdemo/03-part/02-relationship-to-parts-0-1-and-2/start" text:style-name="Internet_20_link" text:visited-style-name="Visited_20_Internet_20_Link">2. Relationship to Parts 0, 1, and 2</text:a>
      <text:a xlink:type="simple" xlink:href="https://wiki.didosolutions.com/fxdemo/03-part/03-traceability-to-parent-and-source-architectures/start" text:style-name="Internet_20_link" text:visited-style-name="Visited_20_Internet_20_Link">3. Traceability to Parent and Source Architectures</text:a>
      <text:a xlink:type="simple" xlink:href="https://wiki.didosolutions.com/fxdemo/03-part/03-traceability-to-parent-and-source-architectures/03-1-traceability-to-sip-ra/start" text:style-name="Internet_20_link" text:visited-style-name="Visited_20_Internet_20_Link">3.1 Traceability to SIP-RA</text:a>
      <text:a xlink:type="simple" xlink:href="https://wiki.didosolutions.com/fxdemo/03-part/03-traceability-to-parent-and-source-architectures/03-2-alignment-with-fdis-ra/start" text:style-name="Internet_20_link" text:visited-style-name="Visited_20_Internet_20_Link">3.2 Alignment with FDIS-RA</text:a>
      <text:a xlink:type="simple" xlink:href="https://wiki.didosolutions.com/fxdemo/03-part/03-traceability-to-parent-and-source-architectures/03-3-traceability-to-part-1-conceptual-architecture/start" text:style-name="Internet_20_link" text:visited-style-name="Visited_20_Internet_20_Link">3.3 Traceability to Part 1 Conceptual Architecture</text:a>
      <text:a xlink:type="simple" xlink:href="https://wiki.didosolutions.com/fxdemo/03-part/03-traceability-to-parent-and-source-architectures/03-4-traceability-to-part-2-distributed-node-based-logical-architecture-pim/start" text:style-name="Internet_20_link" text:visited-style-name="Visited_20_Internet_20_Link">3.4 Traceability to Part 2 Distributed Node-Based Logical Architecture / PIM</text:a>
      <text:a xlink:type="simple" xlink:href="https://wiki.didosolutions.com/fxdemo/03-part/03-traceability-to-parent-and-source-architectures/03-5-coverage-of-the-original-fx-demo-reference-architecture/start" text:style-name="Internet_20_link" text:visited-style-name="Visited_20_Internet_20_Link">3.5 Coverage of the Original FX Demo Reference Architecture</text:a>
      <text:a xlink:type="simple" xlink:href="https://wiki.didosolutions.com/fxdemo/03-part/03-traceability-to-parent-and-source-architectures/03-6-traceability-position/start" text:style-name="Internet_20_link" text:visited-style-name="Visited_20_Internet_20_Link">3.6 Traceability Position</text:a>
      <text:a xlink:type="simple" xlink:href="https://wiki.didosolutions.com/fxdemo/03-part/04-fx-demo-logical-profile-principles/start" text:style-name="Internet_20_link" text:visited-style-name="Visited_20_Internet_20_Link">4. FX Demo Logical Profile Principles</text:a>
      <text:a xlink:type="simple" xlink:href="https://wiki.didosolutions.com/fxdemo/03-part/04-fx-demo-logical-profile-principles/04-1-domain-specialisation-without-conceptual-redefinition/start" text:style-name="Internet_20_link" text:visited-style-name="Visited_20_Internet_20_Link">4.1 Domain Specialisation without Conceptual Redefinition</text:a>
      <text:a xlink:type="simple" xlink:href="https://wiki.didosolutions.com/fxdemo/03-part/04-fx-demo-logical-profile-principles/04-2-fx-domain-scope-before-implementation/start" text:style-name="Internet_20_link" text:visited-style-name="Visited_20_Internet_20_Link">4.2 FX Domain Scope before Implementation</text:a>
      <text:a xlink:type="simple" xlink:href="https://wiki.didosolutions.com/fxdemo/03-part/04-fx-demo-logical-profile-principles/04-3-distributed-fx-node-network/start" text:style-name="Internet_20_link" text:visited-style-name="Visited_20_Internet_20_Link">4.3 Distributed FX Node Network</text:a>
      <text:a xlink:type="simple" xlink:href="https://wiki.didosolutions.com/fxdemo/03-part/04-fx-demo-logical-profile-principles/04-4-explicit-fx-communication-endpoints/start" text:style-name="Internet_20_link" text:visited-style-name="Visited_20_Internet_20_Link">4.4 Explicit FX Communication Endpoints</text:a>
      <text:a xlink:type="simple" xlink:href="https://wiki.didosolutions.com/fxdemo/03-part/04-fx-demo-logical-profile-principles/04-5-fx-information-structures-before-serialisation/start" text:style-name="Internet_20_link" text:visited-style-name="Visited_20_Internet_20_Link">4.5 FX Information Structures before Serialisation</text:a>
      <text:a xlink:type="simple" xlink:href="https://wiki.didosolutions.com/fxdemo/03-part/04-fx-demo-logical-profile-principles/04-6-runtime-plane-separation-in-the-fx-demo/start" text:style-name="Internet_20_link" text:visited-style-name="Visited_20_Internet_20_Link">4.6 Runtime Plane Separation in the FX Demo</text:a>
      <text:a xlink:type="simple" xlink:href="https://wiki.didosolutions.com/fxdemo/03-part/04-fx-demo-logical-profile-principles/04-7-traceability-from-concept-to-logical-profile/start" text:style-name="Internet_20_link" text:visited-style-name="Visited_20_Internet_20_Link">4.7 Traceability from Concept to Logical Profile</text:a>
      <text:a xlink:type="simple" xlink:href="https://wiki.didosolutions.com/fxdemo/03-part/04-fx-demo-logical-profile-principles/04-8-evidence-oriented-fx-logical-design/start" text:style-name="Internet_20_link" text:visited-style-name="Visited_20_Internet_20_Link">4.8 Evidence-Oriented FX Logical Design</text:a>
      <text:a xlink:type="simple" xlink:href="https://wiki.didosolutions.com/fxdemo/03-part/05-fx-demo-logical-profile-overview/start" text:style-name="Internet_20_link" text:visited-style-name="Visited_20_Internet_20_Link">5. FX Demo Logical Profile Overview</text:a>
      <text:a xlink:type="simple" xlink:href="https://wiki.didosolutions.com/fxdemo/03-part/05-fx-demo-logical-profile-overview/05-1-overview/start" text:style-name="Internet_20_link" text:visited-style-name="Visited_20_Internet_20_Link">5.1 Overview</text:a>
      <text:a xlink:type="simple" xlink:href="https://wiki.didosolutions.com/fxdemo/03-part/05-fx-demo-logical-profile-overview/05-2-fx-demo-classification-path/start" text:style-name="Internet_20_link" text:visited-style-name="Visited_20_Internet_20_Link">5.2 FX Demo Classification Path</text:a>
      <text:a xlink:type="simple" xlink:href="https://wiki.didosolutions.com/fxdemo/03-part/05-fx-demo-logical-profile-overview/05-3-fx-demo-logical-architecture-context/start" text:style-name="Internet_20_link" text:visited-style-name="Visited_20_Internet_20_Link">5.3 FX Demo Logical Architecture Context</text:a>
      <text:a xlink:type="simple" xlink:href="https://wiki.didosolutions.com/fxdemo/03-part/05-fx-demo-logical-profile-overview/05-4-fx-demo-logical-node-network/start" text:style-name="Internet_20_link" text:visited-style-name="Visited_20_Internet_20_Link">5.4 FX Demo Logical Node Network</text:a>
      <text:a xlink:type="simple" xlink:href="https://wiki.didosolutions.com/fxdemo/03-part/05-fx-demo-logical-profile-overview/05-5-fx-demo-logical-communication-model/start" text:style-name="Internet_20_link" text:visited-style-name="Visited_20_Internet_20_Link">5.5 FX Demo Logical Communication Model</text:a>
      <text:a xlink:type="simple" xlink:href="https://wiki.didosolutions.com/fxdemo/03-part/05-fx-demo-logical-profile-overview/05-6-fx-demo-logical-information-model/start" text:style-name="Internet_20_link" text:visited-style-name="Visited_20_Internet_20_Link">5.6 FX Demo Logical Information Model</text:a>
      <text:a xlink:type="simple" xlink:href="https://wiki.didosolutions.com/fxdemo/03-part/05-fx-demo-logical-profile-overview/05-7-fx-demo-logical-runtime-plane-model/start" text:style-name="Internet_20_link" text:visited-style-name="Visited_20_Internet_20_Link">5.7 FX Demo Logical Runtime Plane Model</text:a>
      <text:a xlink:type="simple" xlink:href="https://wiki.didosolutions.com/fxdemo/03-part/05-fx-demo-logical-profile-overview/05-8-fx-demo-logical-traceability-model/start" text:style-name="Internet_20_link" text:visited-style-name="Visited_20_Internet_20_Link">5.8 FX Demo Logical Traceability Model</text:a>
      <text:a xlink:type="simple" xlink:href="https://wiki.didosolutions.com/fxdemo/03-part/06-fx-demo-logical-node-model/start" text:style-name="Internet_20_link" text:visited-style-name="Visited_20_Internet_20_Link">6. FX Demo Logical Node Model</text:a>
      <text:a xlink:type="simple" xlink:href="https://wiki.didosolutions.com/fxdemo/03-part/06-fx-demo-logical-node-model/06-1-overview/start" text:style-name="Internet_20_link" text:visited-style-name="Visited_20_Internet_20_Link">6.1 Overview</text:a>
      <text:a xlink:type="simple" xlink:href="https://wiki.didosolutions.com/fxdemo/03-part/06-fx-demo-logical-node-model/06-2-fx-transaction-intake-node/start" text:style-name="Internet_20_link" text:visited-style-name="Visited_20_Internet_20_Link">6.2 FX Transaction Intake Node</text:a>
      <text:a xlink:type="simple" xlink:href="https://wiki.didosolutions.com/fxdemo/03-part/06-fx-demo-logical-node-model/06-3-fx-validation-node/start" text:style-name="Internet_20_link" text:visited-style-name="Visited_20_Internet_20_Link">6.3 FX Validation Node</text:a>
      <text:a xlink:type="simple" xlink:href="https://wiki.didosolutions.com/fxdemo/03-part/06-fx-demo-logical-node-model/06-4-fx-semantic-interpretation-node/start" text:style-name="Internet_20_link" text:visited-style-name="Visited_20_Internet_20_Link">6.4 FX Semantic Interpretation Node</text:a>
      <text:a xlink:type="simple" xlink:href="https://wiki.didosolutions.com/fxdemo/03-part/06-fx-demo-logical-node-model/06-5-fx-contract-state-node/start" text:style-name="Internet_20_link" text:visited-style-name="Visited_20_Internet_20_Link">6.5 FX Contract State Node</text:a>
      <text:a xlink:type="simple" xlink:href="https://wiki.didosolutions.com/fxdemo/03-part/06-fx-demo-logical-node-model/06-6-fx-cash-flow-computation-node/start" text:style-name="Internet_20_link" text:visited-style-name="Visited_20_Internet_20_Link">6.6 FX Cash-Flow Computation Node</text:a>
      <text:a xlink:type="simple" xlink:href="https://wiki.didosolutions.com/fxdemo/03-part/06-fx-demo-logical-node-model/06-7-fx-policy-and-release-node/start" text:style-name="Internet_20_link" text:visited-style-name="Visited_20_Internet_20_Link">6.7 FX Policy and Release Node</text:a>
      <text:a xlink:type="simple" xlink:href="https://wiki.didosolutions.com/fxdemo/03-part/06-fx-demo-logical-node-model/06-8-fx-audit-and-provenance-node/start" text:style-name="Internet_20_link" text:visited-style-name="Visited_20_Internet_20_Link">6.8 FX Audit and Provenance Node</text:a>
      <text:a xlink:type="simple" xlink:href="https://wiki.didosolutions.com/fxdemo/03-part/06-fx-demo-logical-node-model/06-9-fx-health-and-observability-node/start" text:style-name="Internet_20_link" text:visited-style-name="Visited_20_Internet_20_Link">6.9 FX Health and Observability Node</text:a>
      <text:a xlink:type="simple" xlink:href="https://wiki.didosolutions.com/fxdemo/03-part/06-fx-demo-logical-node-model/06-10-fx-registry-and-coordination-node/start" text:style-name="Internet_20_link" text:visited-style-name="Visited_20_Internet_20_Link">6.10 FX Registry and Coordination Node</text:a>
      <text:a xlink:type="simple" xlink:href="https://wiki.didosolutions.com/fxdemo/03-part/06-fx-demo-logical-node-model/06-11-fx-replay-and-reconstruction-node/start" text:style-name="Internet_20_link" text:visited-style-name="Visited_20_Internet_20_Link">6.11 FX Replay and Reconstruction Node</text:a>
      <text:a xlink:type="simple" xlink:href="https://wiki.didosolutions.com/fxdemo/03-part/06-fx-demo-logical-node-model/06-12-external-oversight-participant/start" text:style-name="Internet_20_link" text:visited-style-name="Visited_20_Internet_20_Link">6.12 External Oversight Participant</text:a>
      <text:a xlink:type="simple" xlink:href="https://wiki.didosolutions.com/fxdemo/03-part/07-fx-demo-logical-node-roles/start" text:style-name="Internet_20_link" text:visited-style-name="Visited_20_Internet_20_Link">7. FX Demo Logical Node Roles</text:a>
      <text:a xlink:type="simple" xlink:href="https://wiki.didosolutions.com/fxdemo/03-part/07-fx-demo-logical-node-roles/07-1-overview/start" text:style-name="Internet_20_link" text:visited-style-name="Visited_20_Internet_20_Link">7.1 Overview</text:a>
      <text:a xlink:type="simple" xlink:href="https://wiki.didosolutions.com/fxdemo/03-part/07-fx-demo-logical-node-roles/07-2-transaction-intake-role/start" text:style-name="Internet_20_link" text:visited-style-name="Visited_20_Internet_20_Link">7.2 Transaction Intake Role</text:a>
      <text:a xlink:type="simple" xlink:href="https://wiki.didosolutions.com/fxdemo/03-part/07-fx-demo-logical-node-roles/07-3-structural-validation-role/start" text:style-name="Internet_20_link" text:visited-style-name="Visited_20_Internet_20_Link">7.3 Structural Validation Role</text:a>
      <text:a xlink:type="simple" xlink:href="https://wiki.didosolutions.com/fxdemo/03-part/07-fx-demo-logical-node-roles/07-4-semantic-interpretation-role/start" text:style-name="Internet_20_link" text:visited-style-name="Visited_20_Internet_20_Link">7.4 Semantic Interpretation Role</text:a>
      <text:a xlink:type="simple" xlink:href="https://wiki.didosolutions.com/fxdemo/03-part/07-fx-demo-logical-node-roles/07-5-contract-state-management-role/start" text:style-name="Internet_20_link" text:visited-style-name="Visited_20_Internet_20_Link">7.5 Contract State Management Role</text:a>
      <text:a xlink:type="simple" xlink:href="https://wiki.didosolutions.com/fxdemo/03-part/07-fx-demo-logical-node-roles/07-6-cash-flow-computation-role/start" text:style-name="Internet_20_link" text:visited-style-name="Visited_20_Internet_20_Link">7.6 Cash-Flow Computation Role</text:a>
      <text:a xlink:type="simple" xlink:href="https://wiki.didosolutions.com/fxdemo/03-part/07-fx-demo-logical-node-roles/07-7-policy-evaluation-role/start" text:style-name="Internet_20_link" text:visited-style-name="Visited_20_Internet_20_Link">7.7 Policy Evaluation Role</text:a>
      <text:a xlink:type="simple" xlink:href="https://wiki.didosolutions.com/fxdemo/03-part/07-fx-demo-logical-node-roles/07-8-release-control-role/start" text:style-name="Internet_20_link" text:visited-style-name="Visited_20_Internet_20_Link">7.8 Release Control Role</text:a>
      <text:a xlink:type="simple" xlink:href="https://wiki.didosolutions.com/fxdemo/03-part/07-fx-demo-logical-node-roles/07-9-audit-recording-role/start" text:style-name="Internet_20_link" text:visited-style-name="Visited_20_Internet_20_Link">7.9 Audit Recording Role</text:a>
      <text:a xlink:type="simple" xlink:href="https://wiki.didosolutions.com/fxdemo/03-part/07-fx-demo-logical-node-roles/07-10-provenance-recording-role/start" text:style-name="Internet_20_link" text:visited-style-name="Visited_20_Internet_20_Link">7.10 Provenance Recording Role</text:a>
      <text:a xlink:type="simple" xlink:href="https://wiki.didosolutions.com/fxdemo/03-part/07-fx-demo-logical-node-roles/07-11-health-reporting-role/start" text:style-name="Internet_20_link" text:visited-style-name="Visited_20_Internet_20_Link">7.11 Health Reporting Role</text:a>
      <text:a xlink:type="simple" xlink:href="https://wiki.didosolutions.com/fxdemo/03-part/07-fx-demo-logical-node-roles/07-12-registry-and-coordination-role/start" text:style-name="Internet_20_link" text:visited-style-name="Visited_20_Internet_20_Link">7.12 Registry and Coordination Role</text:a>
      <text:a xlink:type="simple" xlink:href="https://wiki.didosolutions.com/fxdemo/03-part/07-fx-demo-logical-node-roles/07-13-replay-and-reconstruction-role/start" text:style-name="Internet_20_link" text:visited-style-name="Visited_20_Internet_20_Link">7.13 Replay and Reconstruction Role</text:a>
      <text:a xlink:type="simple" xlink:href="https://wiki.didosolutions.com/fxdemo/03-part/07-fx-demo-logical-node-roles/07-14-oversight-consumption-role/start" text:style-name="Internet_20_link" text:visited-style-name="Visited_20_Internet_20_Link">7.14 Oversight Consumption Role</text:a>
      <text:a xlink:type="simple" xlink:href="https://wiki.didosolutions.com/fxdemo/03-part/08-fx-demo-logical-communication-model/start" text:style-name="Internet_20_link" text:visited-style-name="Visited_20_Internet_20_Link">8. FX Demo Logical Communication Model</text:a>
      <text:a xlink:type="simple" xlink:href="https://wiki.didosolutions.com/fxdemo/03-part/08-fx-demo-logical-communication-model/08-1-overview/start" text:style-name="Internet_20_link" text:visited-style-name="Visited_20_Internet_20_Link">8.1 Overview</text:a>
      <text:a xlink:type="simple" xlink:href="https://wiki.didosolutions.com/fxdemo/03-part/08-fx-demo-logical-communication-model/08-2-fx-transaction-intake-endpoint/start" text:style-name="Internet_20_link" text:visited-style-name="Visited_20_Internet_20_Link">8.2 FX Transaction Intake Endpoint</text:a>
      <text:a xlink:type="simple" xlink:href="https://wiki.didosolutions.com/fxdemo/03-part/08-fx-demo-logical-communication-model/08-3-fx-validation-result-endpoint/start" text:style-name="Internet_20_link" text:visited-style-name="Visited_20_Internet_20_Link">8.3 FX Validation Result Endpoint</text:a>
      <text:a xlink:type="simple" xlink:href="https://wiki.didosolutions.com/fxdemo/03-part/08-fx-demo-logical-communication-model/08-4-fx-semantic-interpretation-endpoint/start" text:style-name="Internet_20_link" text:visited-style-name="Visited_20_Internet_20_Link">8.4 FX Semantic Interpretation Endpoint</text:a>
      <text:a xlink:type="simple" xlink:href="https://wiki.didosolutions.com/fxdemo/03-part/08-fx-demo-logical-communication-model/08-5-fx-contract-state-endpoint/start" text:style-name="Internet_20_link" text:visited-style-name="Visited_20_Internet_20_Link">8.5 FX Contract State Endpoint</text:a>
      <text:a xlink:type="simple" xlink:href="https://wiki.didosolutions.com/fxdemo/03-part/08-fx-demo-logical-communication-model/08-6-fx-cash-flow-obligation-endpoint/start" text:style-name="Internet_20_link" text:visited-style-name="Visited_20_Internet_20_Link">8.6 FX Cash-Flow Obligation Endpoint</text:a>
      <text:a xlink:type="simple" xlink:href="https://wiki.didosolutions.com/fxdemo/03-part/08-fx-demo-logical-communication-model/08-7-fx-policy-decision-endpoint/start" text:style-name="Internet_20_link" text:visited-style-name="Visited_20_Internet_20_Link">8.7 FX Policy Decision Endpoint</text:a>
      <text:a xlink:type="simple" xlink:href="https://wiki.didosolutions.com/fxdemo/03-part/08-fx-demo-logical-communication-model/08-8-fx-release-package-endpoint/start" text:style-name="Internet_20_link" text:visited-style-name="Visited_20_Internet_20_Link">8.8 FX Release Package Endpoint</text:a>
      <text:a xlink:type="simple" xlink:href="https://wiki.didosolutions.com/fxdemo/03-part/08-fx-demo-logical-communication-model/08-9-fx-audit-record-endpoint/start" text:style-name="Internet_20_link" text:visited-style-name="Visited_20_Internet_20_Link">8.9 FX Audit Record Endpoint</text:a>
      <text:a xlink:type="simple" xlink:href="https://wiki.didosolutions.com/fxdemo/03-part/08-fx-demo-logical-communication-model/08-10-fx-provenance-record-endpoint/start" text:style-name="Internet_20_link" text:visited-style-name="Visited_20_Internet_20_Link">8.10 FX Provenance Record Endpoint</text:a>
      <text:a xlink:type="simple" xlink:href="https://wiki.didosolutions.com/fxdemo/03-part/08-fx-demo-logical-communication-model/08-11-fx-node-status-endpoint/start" text:style-name="Internet_20_link" text:visited-style-name="Visited_20_Internet_20_Link">8.11 FX Node Status Endpoint</text:a>
      <text:a xlink:type="simple" xlink:href="https://wiki.didosolutions.com/fxdemo/03-part/08-fx-demo-logical-communication-model/08-12-fx-control-command-endpoint/start" text:style-name="Internet_20_link" text:visited-style-name="Visited_20_Internet_20_Link">8.12 FX Control Command Endpoint</text:a>
      <text:a xlink:type="simple" xlink:href="https://wiki.didosolutions.com/fxdemo/03-part/08-fx-demo-logical-communication-model/08-13-fx-replay-request-endpoint/start" text:style-name="Internet_20_link" text:visited-style-name="Visited_20_Internet_20_Link">8.13 FX Replay Request Endpoint</text:a>
      <text:a xlink:type="simple" xlink:href="https://wiki.didosolutions.com/fxdemo/03-part/08-fx-demo-logical-communication-model/08-14-fx-replay-result-endpoint/start" text:style-name="Internet_20_link" text:visited-style-name="Visited_20_Internet_20_Link">8.14 FX Replay Result Endpoint</text:a>
      <text:a xlink:type="simple" xlink:href="https://wiki.didosolutions.com/fxdemo/03-part/09-fx-demo-logical-information-model/start" text:style-name="Internet_20_link" text:visited-style-name="Visited_20_Internet_20_Link">9. FX Demo Logical Information Model</text:a>
      <text:a xlink:type="simple" xlink:href="https://wiki.didosolutions.com/fxdemo/03-part/09-fx-demo-logical-information-model/09-1-overview/start" text:style-name="Internet_20_link" text:visited-style-name="Visited_20_Internet_20_Link">9.1 Overview</text:a>
      <text:a xlink:type="simple" xlink:href="https://wiki.didosolutions.com/fxdemo/03-part/09-fx-demo-logical-information-model/09-2-fx-transaction-candidate/start" text:style-name="Internet_20_link" text:visited-style-name="Visited_20_Internet_20_Link">9.2 FX Transaction Candidate</text:a>
      <text:a xlink:type="simple" xlink:href="https://wiki.didosolutions.com/fxdemo/03-part/09-fx-demo-logical-information-model/09-3-fx-transaction-record/start" text:style-name="Internet_20_link" text:visited-style-name="Visited_20_Internet_20_Link">9.3 FX Transaction Record</text:a>
      <text:a xlink:type="simple" xlink:href="https://wiki.didosolutions.com/fxdemo/03-part/09-fx-demo-logical-information-model/09-4-fx-validation-result/start" text:style-name="Internet_20_link" text:visited-style-name="Visited_20_Internet_20_Link">9.4 FX Validation Result</text:a>
      <text:a xlink:type="simple" xlink:href="https://wiki.didosolutions.com/fxdemo/03-part/09-fx-demo-logical-information-model/09-5-fx-semantic-assertion/start" text:style-name="Internet_20_link" text:visited-style-name="Visited_20_Internet_20_Link">9.5 FX Semantic Assertion</text:a>
      <text:a xlink:type="simple" xlink:href="https://wiki.didosolutions.com/fxdemo/03-part/09-fx-demo-logical-information-model/09-6-fx-contract-state/start" text:style-name="Internet_20_link" text:visited-style-name="Visited_20_Internet_20_Link">9.6 FX Contract State</text:a>
      <text:a xlink:type="simple" xlink:href="https://wiki.didosolutions.com/fxdemo/03-part/09-fx-demo-logical-information-model/09-7-fx-cash-flow-obligation/start" text:style-name="Internet_20_link" text:visited-style-name="Visited_20_Internet_20_Link">9.7 FX Cash-Flow Obligation</text:a>
      <text:a xlink:type="simple" xlink:href="https://wiki.didosolutions.com/fxdemo/03-part/09-fx-demo-logical-information-model/09-8-fx-policy-decision/start" text:style-name="Internet_20_link" text:visited-style-name="Visited_20_Internet_20_Link">9.8 FX Policy Decision</text:a>
      <text:a xlink:type="simple" xlink:href="https://wiki.didosolutions.com/fxdemo/03-part/09-fx-demo-logical-information-model/09-9-fx-release-package/start" text:style-name="Internet_20_link" text:visited-style-name="Visited_20_Internet_20_Link">9.9 FX Release Package</text:a>
      <text:a xlink:type="simple" xlink:href="https://wiki.didosolutions.com/fxdemo/03-part/09-fx-demo-logical-information-model/09-10-fx-audit-record/start" text:style-name="Internet_20_link" text:visited-style-name="Visited_20_Internet_20_Link">9.10 FX Audit Record</text:a>
      <text:a xlink:type="simple" xlink:href="https://wiki.didosolutions.com/fxdemo/03-part/09-fx-demo-logical-information-model/09-11-fx-provenance-record/start" text:style-name="Internet_20_link" text:visited-style-name="Visited_20_Internet_20_Link">9.11 FX Provenance Record</text:a>
      <text:a xlink:type="simple" xlink:href="https://wiki.didosolutions.com/fxdemo/03-part/09-fx-demo-logical-information-model/09-12-fx-node-status/start" text:style-name="Internet_20_link" text:visited-style-name="Visited_20_Internet_20_Link">9.12 FX Node Status</text:a>
      <text:a xlink:type="simple" xlink:href="https://wiki.didosolutions.com/fxdemo/03-part/09-fx-demo-logical-information-model/09-13-fx-control-command/start" text:style-name="Internet_20_link" text:visited-style-name="Visited_20_Internet_20_Link">9.13 FX Control Command</text:a>
      <text:a xlink:type="simple" xlink:href="https://wiki.didosolutions.com/fxdemo/03-part/09-fx-demo-logical-information-model/09-14-fx-command-acknowledgement/start" text:style-name="Internet_20_link" text:visited-style-name="Visited_20_Internet_20_Link">9.14 FX Command Acknowledgement</text:a>
      <text:a xlink:type="simple" xlink:href="https://wiki.didosolutions.com/fxdemo/03-part/09-fx-demo-logical-information-model/09-15-fx-replay-request/start" text:style-name="Internet_20_link" text:visited-style-name="Visited_20_Internet_20_Link">9.15 FX Replay Request</text:a>
      <text:a xlink:type="simple" xlink:href="https://wiki.didosolutions.com/fxdemo/03-part/09-fx-demo-logical-information-model/09-16-fx-replay-result/start" text:style-name="Internet_20_link" text:visited-style-name="Visited_20_Internet_20_Link">9.16 FX Replay Result</text:a>
      <text:a xlink:type="simple" xlink:href="https://wiki.didosolutions.com/fxdemo/03-part/10-fx-demo-runtime-plane-model/start" text:style-name="Internet_20_link" text:visited-style-name="Visited_20_Internet_20_Link">10. FX Demo Runtime Plane Model</text:a>
      <text:a xlink:type="simple" xlink:href="https://wiki.didosolutions.com/fxdemo/03-part/10-fx-demo-runtime-plane-model/10-1-overview/start" text:style-name="Internet_20_link" text:visited-style-name="Visited_20_Internet_20_Link">10.1 Overview</text:a>
      <text:a xlink:type="simple" xlink:href="https://wiki.didosolutions.com/fxdemo/03-part/10-fx-demo-runtime-plane-model/10-2-logical-control-plane/start" text:style-name="Internet_20_link" text:visited-style-name="Visited_20_Internet_20_Link">10.2 Logical Control Plane</text:a>
      <text:a xlink:type="simple" xlink:href="https://wiki.didosolutions.com/fxdemo/03-part/10-fx-demo-runtime-plane-model/10-3-logical-data-plane/start" text:style-name="Internet_20_link" text:visited-style-name="Visited_20_Internet_20_Link">10.3 Logical Data Plane</text:a>
      <text:a xlink:type="simple" xlink:href="https://wiki.didosolutions.com/fxdemo/03-part/10-fx-demo-runtime-plane-model/10-4-logical-health-and-observability-plane/start" text:style-name="Internet_20_link" text:visited-style-name="Visited_20_Internet_20_Link">10.4 Logical Health and Observability Plane</text:a>
      <text:a xlink:type="simple" xlink:href="https://wiki.didosolutions.com/fxdemo/03-part/10-fx-demo-runtime-plane-model/10-5-logical-policy-and-release-plane/start" text:style-name="Internet_20_link" text:visited-style-name="Visited_20_Internet_20_Link">10.5 Logical Policy and Release Plane</text:a>
      <text:a xlink:type="simple" xlink:href="https://wiki.didosolutions.com/fxdemo/03-part/10-fx-demo-runtime-plane-model/10-6-logical-audit-and-provenance-plane/start" text:style-name="Internet_20_link" text:visited-style-name="Visited_20_Internet_20_Link">10.6 Logical Audit and Provenance Plane</text:a>
      <text:a xlink:type="simple" xlink:href="https://wiki.didosolutions.com/fxdemo/03-part/10-fx-demo-runtime-plane-model/10-7-cross-plane-relationships-in-the-fx-demo/start" text:style-name="Internet_20_link" text:visited-style-name="Visited_20_Internet_20_Link">10.7 Cross-Plane Relationships in the FX Demo</text:a>
      <text:a xlink:type="simple" xlink:href="https://wiki.didosolutions.com/fxdemo/03-part/11-fx-transaction-and-contract-lifecycle-model/start" text:style-name="Internet_20_link" text:visited-style-name="Visited_20_Internet_20_Link">11. FX Transaction and Contract Lifecycle Model</text:a>
      <text:a xlink:type="simple" xlink:href="https://wiki.didosolutions.com/fxdemo/03-part/11-fx-transaction-and-contract-lifecycle-model/11-1-overview/start" text:style-name="Internet_20_link" text:visited-style-name="Visited_20_Internet_20_Link">11.1 Overview</text:a>
      <text:a xlink:type="simple" xlink:href="https://wiki.didosolutions.com/fxdemo/03-part/11-fx-transaction-and-contract-lifecycle-model/11-2-fx-transaction-lifecycle-states/start" text:style-name="Internet_20_link" text:visited-style-name="Visited_20_Internet_20_Link">11.2 FX Transaction Lifecycle States</text:a>
      <text:a xlink:type="simple" xlink:href="https://wiki.didosolutions.com/fxdemo/03-part/11-fx-transaction-and-contract-lifecycle-model/11-3-fx-contract-state-transitions/start" text:style-name="Internet_20_link" text:visited-style-name="Visited_20_Internet_20_Link">11.3 FX Contract State Transitions</text:a>
      <text:a xlink:type="simple" xlink:href="https://wiki.didosolutions.com/fxdemo/03-part/11-fx-transaction-and-contract-lifecycle-model/11-4-validation-controlled-transitions/start" text:style-name="Internet_20_link" text:visited-style-name="Visited_20_Internet_20_Link">11.4 Validation-Controlled Transitions</text:a>
      <text:a xlink:type="simple" xlink:href="https://wiki.didosolutions.com/fxdemo/03-part/11-fx-transaction-and-contract-lifecycle-model/11-5-interpretation-controlled-transitions/start" text:style-name="Internet_20_link" text:visited-style-name="Visited_20_Internet_20_Link">11.5 Interpretation-Controlled Transitions</text:a>
      <text:a xlink:type="simple" xlink:href="https://wiki.didosolutions.com/fxdemo/03-part/11-fx-transaction-and-contract-lifecycle-model/11-6-cash-flow-computation-triggers/start" text:style-name="Internet_20_link" text:visited-style-name="Visited_20_Internet_20_Link">11.6 Cash-Flow Computation Triggers</text:a>
      <text:a xlink:type="simple" xlink:href="https://wiki.didosolutions.com/fxdemo/03-part/11-fx-transaction-and-contract-lifecycle-model/11-7-policy-and-release-state-considerations/start" text:style-name="Internet_20_link" text:visited-style-name="Visited_20_Internet_20_Link">11.7 Policy and Release State Considerations</text:a>
      <text:a xlink:type="simple" xlink:href="https://wiki.didosolutions.com/fxdemo/03-part/11-fx-transaction-and-contract-lifecycle-model/11-8-audit-and-provenance-state-records/start" text:style-name="Internet_20_link" text:visited-style-name="Visited_20_Internet_20_Link">11.8 Audit and Provenance State Records</text:a>
      <text:a xlink:type="simple" xlink:href="https://wiki.didosolutions.com/fxdemo/03-part/12-fx-demo-logical-interaction-patterns/start" text:style-name="Internet_20_link" text:visited-style-name="Visited_20_Internet_20_Link">12. FX Demo Logical Interaction Patterns</text:a>
      <text:a xlink:type="simple" xlink:href="https://wiki.didosolutions.com/fxdemo/03-part/12-fx-demo-logical-interaction-patterns/12-1-overview/start" text:style-name="Internet_20_link" text:visited-style-name="Visited_20_Internet_20_Link">12.1 Overview</text:a>
      <text:a xlink:type="simple" xlink:href="https://wiki.didosolutions.com/fxdemo/03-part/12-fx-demo-logical-interaction-patterns/12-2-register-fx-logical-node/start" text:style-name="Internet_20_link" text:visited-style-name="Visited_20_Internet_20_Link">12.2 Register FX Logical Node</text:a>
      <text:a xlink:type="simple" xlink:href="https://wiki.didosolutions.com/fxdemo/03-part/12-fx-demo-logical-interaction-patterns/12-3-report-fx-node-status/start" text:style-name="Internet_20_link" text:visited-style-name="Visited_20_Internet_20_Link">12.3 Report FX Node Status</text:a>
      <text:a xlink:type="simple" xlink:href="https://wiki.didosolutions.com/fxdemo/03-part/12-fx-demo-logical-interaction-patterns/12-4-intake-fx-transaction-candidate/start" text:style-name="Internet_20_link" text:visited-style-name="Visited_20_Internet_20_Link">12.4 Intake FX Transaction Candidate</text:a>
      <text:a xlink:type="simple" xlink:href="https://wiki.didosolutions.com/fxdemo/03-part/12-fx-demo-logical-interaction-patterns/12-5-validate-fx-transaction-candidate/start" text:style-name="Internet_20_link" text:visited-style-name="Visited_20_Internet_20_Link">12.5 Validate FX Transaction Candidate</text:a>
      <text:a xlink:type="simple" xlink:href="https://wiki.didosolutions.com/fxdemo/03-part/12-fx-demo-logical-interaction-patterns/12-6-interpret-fx-transaction-semantics/start" text:style-name="Internet_20_link" text:visited-style-name="Visited_20_Internet_20_Link">12.6 Interpret FX Transaction Semantics</text:a>
      <text:a xlink:type="simple" xlink:href="https://wiki.didosolutions.com/fxdemo/03-part/12-fx-demo-logical-interaction-patterns/12-7-establish-or-update-fx-contract-state/start" text:style-name="Internet_20_link" text:visited-style-name="Visited_20_Internet_20_Link">12.7 Establish or Update FX Contract State</text:a>
      <text:a xlink:type="simple" xlink:href="https://wiki.didosolutions.com/fxdemo/03-part/12-fx-demo-logical-interaction-patterns/12-8-compute-fx-cash-flow-obligations/start" text:style-name="Internet_20_link" text:visited-style-name="Visited_20_Internet_20_Link">12.8 Compute FX Cash-Flow Obligations</text:a>
      <text:a xlink:type="simple" xlink:href="https://wiki.didosolutions.com/fxdemo/03-part/12-fx-demo-logical-interaction-patterns/12-9-request-fx-policy-decision/start" text:style-name="Internet_20_link" text:visited-style-name="Visited_20_Internet_20_Link">12.9 Request FX Policy Decision</text:a>
      <text:a xlink:type="simple" xlink:href="https://wiki.didosolutions.com/fxdemo/03-part/12-fx-demo-logical-interaction-patterns/12-10-release-fx-information-to-oversight-participant/start" text:style-name="Internet_20_link" text:visited-style-name="Visited_20_Internet_20_Link">12.10 Release FX Information to Oversight Participant</text:a>
      <text:a xlink:type="simple" xlink:href="https://wiki.didosolutions.com/fxdemo/03-part/12-fx-demo-logical-interaction-patterns/12-11-record-fx-audit-and-provenance/start" text:style-name="Internet_20_link" text:visited-style-name="Visited_20_Internet_20_Link">12.11 Record FX Audit and Provenance</text:a>
      <text:a xlink:type="simple" xlink:href="https://wiki.didosolutions.com/fxdemo/03-part/12-fx-demo-logical-interaction-patterns/12-12-replay-or-reconstruct-fx-information/start" text:style-name="Internet_20_link" text:visited-style-name="Visited_20_Internet_20_Link">12.12 Replay or Reconstruct FX Information</text:a>
      <text:a xlink:type="simple" xlink:href="https://wiki.didosolutions.com/fxdemo/03-part/12-fx-demo-logical-interaction-patterns/12-13-fx-logical-interaction-pattern-summary/start" text:style-name="Internet_20_link" text:visited-style-name="Visited_20_Internet_20_Link">12.13 FX Logical Interaction Pattern Summary</text:a>
      <text:a xlink:type="simple" xlink:href="https://wiki.didosolutions.com/fxdemo/03-part/13-fx-demo-logical-governance-model/start" text:style-name="Internet_20_link" text:visited-style-name="Visited_20_Internet_20_Link">13. FX Demo Logical Governance Model</text:a>
      <text:a xlink:type="simple" xlink:href="https://wiki.didosolutions.com/fxdemo/03-part/13-fx-demo-logical-governance-model/13-1-overview/start" text:style-name="Internet_20_link" text:visited-style-name="Visited_20_Internet_20_Link">13.1 Overview</text:a>
      <text:a xlink:type="simple" xlink:href="https://wiki.didosolutions.com/fxdemo/03-part/13-fx-demo-logical-governance-model/13-2-fx-logical-ownership-of-definitions/start" text:style-name="Internet_20_link" text:visited-style-name="Visited_20_Internet_20_Link">13.2 FX Logical Ownership of Definitions</text:a>
      <text:a xlink:type="simple" xlink:href="https://wiki.didosolutions.com/fxdemo/03-part/13-fx-demo-logical-governance-model/13-3-fx-logical-versioning/start" text:style-name="Internet_20_link" text:visited-style-name="Visited_20_Internet_20_Link">13.3 FX Logical Versioning</text:a>
      <text:a xlink:type="simple" xlink:href="https://wiki.didosolutions.com/fxdemo/03-part/13-fx-demo-logical-governance-model/13-4-fx-logical-compatibility/start" text:style-name="Internet_20_link" text:visited-style-name="Visited_20_Internet_20_Link">13.4 FX Logical Compatibility</text:a>
      <text:a xlink:type="simple" xlink:href="https://wiki.didosolutions.com/fxdemo/03-part/13-fx-demo-logical-governance-model/13-5-fx-logical-change-control/start" text:style-name="Internet_20_link" text:visited-style-name="Visited_20_Internet_20_Link">13.5 FX Logical Change Control</text:a>
      <text:a xlink:type="simple" xlink:href="https://wiki.didosolutions.com/fxdemo/03-part/13-fx-demo-logical-governance-model/13-6-fx-logical-admission-rules/start" text:style-name="Internet_20_link" text:visited-style-name="Visited_20_Internet_20_Link">13.6 FX Logical Admission Rules</text:a>
      <text:a xlink:type="simple" xlink:href="https://wiki.didosolutions.com/fxdemo/03-part/13-fx-demo-logical-governance-model/13-7-fx-logical-policy-constraints/start" text:style-name="Internet_20_link" text:visited-style-name="Visited_20_Internet_20_Link">13.7 FX Logical Policy Constraints</text:a>
      <text:a xlink:type="simple" xlink:href="https://wiki.didosolutions.com/fxdemo/03-part/13-fx-demo-logical-governance-model/13-8-fx-logical-governance-summary/start" text:style-name="Internet_20_link" text:visited-style-name="Visited_20_Internet_20_Link">13.8 FX Logical Governance Summary</text:a>
      <text:a xlink:type="simple" xlink:href="https://wiki.didosolutions.com/fxdemo/03-part/14-fx-demo-logical-traceability-model/start" text:style-name="Internet_20_link" text:visited-style-name="Visited_20_Internet_20_Link">14. FX Demo Logical Traceability Model</text:a>
      <text:a xlink:type="simple" xlink:href="https://wiki.didosolutions.com/fxdemo/03-part/14-fx-demo-logical-traceability-model/14-1-overview/start" text:style-name="Internet_20_link" text:visited-style-name="Visited_20_Internet_20_Link">14.1 Overview</text:a>
      <text:a xlink:type="simple" xlink:href="https://wiki.didosolutions.com/fxdemo/03-part/14-fx-demo-logical-traceability-model/14-2-part-1-concept-to-fx-logical-profile-element/start" text:style-name="Internet_20_link" text:visited-style-name="Visited_20_Internet_20_Link">14.2 Part 1 Concept to FX Logical Profile Element</text:a>
      <text:a xlink:type="simple" xlink:href="https://wiki.didosolutions.com/fxdemo/03-part/14-fx-demo-logical-traceability-model/14-3-part-2-logical-element-to-fx-logical-profile-element/start" text:style-name="Internet_20_link" text:visited-style-name="Visited_20_Internet_20_Link">14.3 Part 2 Logical Element to FX Logical Profile Element</text:a>
      <text:a xlink:type="simple" xlink:href="https://wiki.didosolutions.com/fxdemo/03-part/14-fx-demo-logical-traceability-model/14-4-fx-node-traceability/start" text:style-name="Internet_20_link" text:visited-style-name="Visited_20_Internet_20_Link">14.4 FX Node Traceability</text:a>
      <text:a xlink:type="simple" xlink:href="https://wiki.didosolutions.com/fxdemo/03-part/14-fx-demo-logical-traceability-model/14-5-fx-endpoint-traceability/start" text:style-name="Internet_20_link" text:visited-style-name="Visited_20_Internet_20_Link">14.5 FX Endpoint Traceability</text:a>
      <text:a xlink:type="simple" xlink:href="https://wiki.didosolutions.com/fxdemo/03-part/14-fx-demo-logical-traceability-model/14-6-fx-information-structure-traceability/start" text:style-name="Internet_20_link" text:visited-style-name="Visited_20_Internet_20_Link">14.6 FX Information Structure Traceability</text:a>
      <text:a xlink:type="simple" xlink:href="https://wiki.didosolutions.com/fxdemo/03-part/14-fx-demo-logical-traceability-model/14-7-fx-runtime-plane-traceability/start" text:style-name="Internet_20_link" text:visited-style-name="Visited_20_Internet_20_Link">14.7 FX Runtime Plane Traceability</text:a>
      <text:a xlink:type="simple" xlink:href="https://wiki.didosolutions.com/fxdemo/03-part/14-fx-demo-logical-traceability-model/14-8-fx-interaction-traceability/start" text:style-name="Internet_20_link" text:visited-style-name="Visited_20_Internet_20_Link">14.8 FX Interaction Traceability</text:a>
      <text:a xlink:type="simple" xlink:href="https://wiki.didosolutions.com/fxdemo/03-part/14-fx-demo-logical-traceability-model/14-9-fx-evidence-traceability/start" text:style-name="Internet_20_link" text:visited-style-name="Visited_20_Internet_20_Link">14.9 FX Evidence Traceability</text:a>
      <text:a xlink:type="simple" xlink:href="https://wiki.didosolutions.com/fxdemo/03-part/14-fx-demo-logical-traceability-model/14-10-fx-logical-traceability-summary/start" text:style-name="Internet_20_link" text:visited-style-name="Visited_20_Internet_20_Link">14.10 FX Logical Traceability Summary</text:a>
      <text:a xlink:type="simple" xlink:href="https://wiki.didosolutions.com/fxdemo/03-part/15-relationship-to-implementation-profiles-psm/start" text:style-name="Internet_20_link" text:visited-style-name="Visited_20_Internet_20_Link">15. Relationship to Implementation Profiles / PSM</text:a>
      <text:a xlink:type="simple" xlink:href="https://wiki.didosolutions.com/fxdemo/03-part/15-relationship-to-implementation-profiles-psm/15-1-overview/start" text:style-name="Internet_20_link" text:visited-style-name="Visited_20_Internet_20_Link">15.1 Overview</text:a>
      <text:a xlink:type="simple" xlink:href="https://wiki.didosolutions.com/fxdemo/03-part/15-relationship-to-implementation-profiles-psm/15-2-fx-logical-elements-prepared-for-technology-mapping/start" text:style-name="Internet_20_link" text:visited-style-name="Visited_20_Internet_20_Link">15.2 FX Logical Elements Prepared for Technology Mapping</text:a>
      <text:a xlink:type="simple" xlink:href="https://wiki.didosolutions.com/fxdemo/03-part/15-relationship-to-implementation-profiles-psm/15-3-fx-communication-technology-independence/start" text:style-name="Internet_20_link" text:visited-style-name="Visited_20_Internet_20_Link">15.3 FX Communication Technology Independence</text:a>
      <text:a xlink:type="simple" xlink:href="https://wiki.didosolutions.com/fxdemo/03-part/15-relationship-to-implementation-profiles-psm/15-4-fx-data-representation-independence/start" text:style-name="Internet_20_link" text:visited-style-name="Visited_20_Internet_20_Link">15.4 FX Data Representation Independence</text:a>
      <text:a xlink:type="simple" xlink:href="https://wiki.didosolutions.com/fxdemo/03-part/15-relationship-to-implementation-profiles-psm/15-5-fx-execution-and-deployment-independence/start" text:style-name="Internet_20_link" text:visited-style-name="Visited_20_Internet_20_Link">15.5 FX Execution and Deployment Independence</text:a>
      <text:a xlink:type="simple" xlink:href="https://wiki.didosolutions.com/fxdemo/03-part/15-relationship-to-implementation-profiles-psm/15-6-boundary-between-part-3-and-part-4/start" text:style-name="Internet_20_link" text:visited-style-name="Visited_20_Internet_20_Link">15.6 Boundary Between Part 3 and Part 4</text:a>
      <text:a xlink:type="simple" xlink:href="https://wiki.didosolutions.com/fxdemo/03-part/15-relationship-to-implementation-profiles-psm/15-7-relationship-to-phase-0-implementation-profile/start" text:style-name="Internet_20_link" text:visited-style-name="Visited_20_Internet_20_Link">15.7 Relationship to Phase 0 Implementation Profile</text:a>
      <text:a xlink:type="simple" xlink:href="https://wiki.didosolutions.com/fxdemo/03-part/16-fx-demo-logical-rules-and-constraints/start" text:style-name="Internet_20_link" text:visited-style-name="Visited_20_Internet_20_Link">16. FX Demo Logical Rules and Constraints</text:a>
      <text:a xlink:type="simple" xlink:href="https://wiki.didosolutions.com/fxdemo/03-part/16-fx-demo-logical-rules-and-constraints/16-1-overview/start" text:style-name="Internet_20_link" text:visited-style-name="Visited_20_Internet_20_Link">16.1 Overview</text:a>
      <text:a xlink:type="simple" xlink:href="https://wiki.didosolutions.com/fxdemo/03-part/16-fx-demo-logical-rules-and-constraints/16-2-fx-logical-nodes-remain-distinct-from-runtime-deployments/start" text:style-name="Internet_20_link" text:visited-style-name="Visited_20_Internet_20_Link">16.2 FX Logical Nodes Remain Distinct from Runtime Deployments</text:a>
      <text:a xlink:type="simple" xlink:href="https://wiki.didosolutions.com/fxdemo/03-part/16-fx-demo-logical-rules-and-constraints/16-3-fx-logical-endpoints-remain-distinct-from-communication-technologies/start" text:style-name="Internet_20_link" text:visited-style-name="Visited_20_Internet_20_Link">16.3 FX Logical Endpoints Remain Distinct from Communication Technologies</text:a>
      <text:a xlink:type="simple" xlink:href="https://wiki.didosolutions.com/fxdemo/03-part/16-fx-demo-logical-rules-and-constraints/16-4-fx-logical-data-structures-remain-distinct-from-serialisation-formats/start" text:style-name="Internet_20_link" text:visited-style-name="Visited_20_Internet_20_Link">16.4 FX Logical Data Structures Remain Distinct from Serialisation Formats</text:a>
      <text:a xlink:type="simple" xlink:href="https://wiki.didosolutions.com/fxdemo/03-part/16-fx-demo-logical-rules-and-constraints/16-5-fx-runtime-planes-remain-distinct-from-implementation-groupings/start" text:style-name="Internet_20_link" text:visited-style-name="Visited_20_Internet_20_Link">16.5 FX Runtime Planes Remain Distinct from Implementation Groupings</text:a>
      <text:a xlink:type="simple" xlink:href="https://wiki.didosolutions.com/fxdemo/03-part/16-fx-demo-logical-rules-and-constraints/16-6-fx-logical-interactions-remain-traceable/start" text:style-name="Internet_20_link" text:visited-style-name="Visited_20_Internet_20_Link">16.6 FX Logical Interactions Remain Traceable</text:a>
      <text:a xlink:type="simple" xlink:href="https://wiki.didosolutions.com/fxdemo/03-part/16-fx-demo-logical-rules-and-constraints/16-7-fx-demo-logical-profile-does-not-prescribe-deployment-topology/start" text:style-name="Internet_20_link" text:visited-style-name="Visited_20_Internet_20_Link">16.7 FX Demo Logical Profile Does Not Prescribe Deployment Topology</text:a>
      <text:a xlink:type="simple" xlink:href="https://wiki.didosolutions.com/fxdemo/03-part/16-fx-demo-logical-rules-and-constraints/16-8-fx-demo-logical-profile-does-not-prescribe-communication-pattern-implementation/start" text:style-name="Internet_20_link" text:visited-style-name="Visited_20_Internet_20_Link">16.8 FX Demo Logical Profile Does Not Prescribe Communication Pattern Implementation</text:a>
      <text:a xlink:type="simple" xlink:href="https://wiki.didosolutions.com/fxdemo/03-part/16-fx-demo-logical-rules-and-constraints/16-9-fx-demo-logical-profile-does-not-prescribe-governance-tooling/start" text:style-name="Internet_20_link" text:visited-style-name="Visited_20_Internet_20_Link">16.9 FX Demo Logical Profile Does Not Prescribe Governance Tooling</text:a>
      <text:a xlink:type="simple" xlink:href="https://wiki.didosolutions.com/fxdemo/03-part/16-fx-demo-logical-rules-and-constraints/16-10-fx-demo-logical-constraints-summary/start" text:style-name="Internet_20_link" text:visited-style-name="Visited_20_Internet_20_Link">16.10 FX Demo Logical Constraints Summary</text:a>
      <text:a xlink:type="simple" xlink:href="https://wiki.didosolutions.com/fxdemo/03-part/17-fx-demo-logical-requirements/start" text:style-name="Internet_20_link" text:visited-style-name="Visited_20_Internet_20_Link">17. FX Demo Logical Requirements</text:a>
      <text:a xlink:type="simple" xlink:href="https://wiki.didosolutions.com/fxdemo/03-part/17-fx-demo-logical-requirements/17-1-overview/start" text:style-name="Internet_20_link" text:visited-style-name="Visited_20_Internet_20_Link">17.1 Overview</text:a>
      <text:a xlink:type="simple" xlink:href="https://wiki.didosolutions.com/fxdemo/03-part/17-fx-demo-logical-requirements/17-2-fx-domain-profile-requirements/start" text:style-name="Internet_20_link" text:visited-style-name="Visited_20_Internet_20_Link">17.2 FX Domain Profile Requirements</text:a>
      <text:a xlink:type="simple" xlink:href="https://wiki.didosolutions.com/fxdemo/03-part/17-fx-demo-logical-requirements/17-3-fx-logical-node-requirements/start" text:style-name="Internet_20_link" text:visited-style-name="Visited_20_Internet_20_Link">17.3 FX Logical Node Requirements</text:a>
      <text:a xlink:type="simple" xlink:href="https://wiki.didosolutions.com/fxdemo/03-part/17-fx-demo-logical-requirements/17-4-fx-logical-node-role-requirements/start" text:style-name="Internet_20_link" text:visited-style-name="Visited_20_Internet_20_Link">17.4 FX Logical Node Role Requirements</text:a>
      <text:a xlink:type="simple" xlink:href="https://wiki.didosolutions.com/fxdemo/03-part/17-fx-demo-logical-requirements/17-5-fx-logical-communication-requirements/start" text:style-name="Internet_20_link" text:visited-style-name="Visited_20_Internet_20_Link">17.5 FX Logical Communication Requirements</text:a>
      <text:a xlink:type="simple" xlink:href="https://wiki.didosolutions.com/fxdemo/03-part/17-fx-demo-logical-requirements/17-6-fx-logical-information-requirements/start" text:style-name="Internet_20_link" text:visited-style-name="Visited_20_Internet_20_Link">17.6 FX Logical Information Requirements</text:a>
      <text:a xlink:type="simple" xlink:href="https://wiki.didosolutions.com/fxdemo/03-part/17-fx-demo-logical-requirements/17-7-fx-runtime-plane-requirements/start" text:style-name="Internet_20_link" text:visited-style-name="Visited_20_Internet_20_Link">17.7 FX Runtime Plane Requirements</text:a>
      <text:a xlink:type="simple" xlink:href="https://wiki.didosolutions.com/fxdemo/03-part/17-fx-demo-logical-requirements/17-8-fx-lifecycle-requirements/start" text:style-name="Internet_20_link" text:visited-style-name="Visited_20_Internet_20_Link">17.8 FX Lifecycle Requirements</text:a>
      <text:a xlink:type="simple" xlink:href="https://wiki.didosolutions.com/fxdemo/03-part/17-fx-demo-logical-requirements/17-9-fx-logical-interaction-requirements/start" text:style-name="Internet_20_link" text:visited-style-name="Visited_20_Internet_20_Link">17.9 FX Logical Interaction Requirements</text:a>
      <text:a xlink:type="simple" xlink:href="https://wiki.didosolutions.com/fxdemo/03-part/17-fx-demo-logical-requirements/17-10-fx-logical-governance-requirements/start" text:style-name="Internet_20_link" text:visited-style-name="Visited_20_Internet_20_Link">17.10 FX Logical Governance Requirements</text:a>
      <text:a xlink:type="simple" xlink:href="https://wiki.didosolutions.com/fxdemo/03-part/17-fx-demo-logical-requirements/17-11-fx-logical-traceability-requirements/start" text:style-name="Internet_20_link" text:visited-style-name="Visited_20_Internet_20_Link">17.11 FX Logical Traceability Requirements</text:a>
      <text:a xlink:type="simple" xlink:href="https://wiki.didosolutions.com/fxdemo/03-part/17-fx-demo-logical-requirements/17-12-implementation-boundary-requirements/start" text:style-name="Internet_20_link" text:visited-style-name="Visited_20_Internet_20_Link">17.12 Implementation Boundary Requirements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17:05</meta:creation-date>
    <dc:creator>Generated</dc:creator>
    <dc:date>2026-08-24T00::17:05</dc:date>
    <dc:language>en-US</dc:language>
    <meta:editing-cycles>1</meta:editing-cycles>
    <meta:editing-duration>PT0S</meta:editing-duration>
    <dc:title>fxdemo:03-part:start</dc:title>
  </office:meta>
</office:document-meta>
</file>