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9-fx-logical-interaction-requirements:start"/><text:bookmark-start text:name="__RefHeading___fx_logical_interaction_requirements_1"/><text:bookmark-start text:name="fx_logical_interaction_requirements"/>17.9 FX Logical Interaction Requirements<text:bookmark-end text:name="__RefHeading___fx_logical_interaction_requirements_1"/><text:bookmark-end text:name="fx_logical_interaction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FX Logical Interaction Patterns within the FX Demo Logical Profile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9</text:a>.</text:p>
      <text:p text:style-name="Text_20_body"><text:span text:style-name="Strong_20_Emphasis">Table 17-8:</text:span> FX logical interac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1" text:style-name="Internet_20_link" text:visited-style-name="Visited_20_Internet_20_Link">P3-REQ-17-9-001</text:a> </text:p>
          </table:table-cell>
          <table:table-cell office:value-type="string" table:style-name="tablecell">
            <text:p text:style-name="tablealignleft"> The FX Demo Logical Profile SHALL define logical interaction patterns for FX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2" text:style-name="Internet_20_link" text:visited-style-name="Visited_20_Internet_20_Link">P3-REQ-17-9-002</text:a> </text:p>
          </table:table-cell>
          <table:table-cell office:value-type="string" table:style-name="tablecell">
            <text:p text:style-name="tablealignleft"> The FX Demo Logical Profile SHALL define the following FX logical interaction patterns:</text:p>
            <text:p text:style-name="Text_20_body">Register FX Logical NodeReport FX Node StatusIntake FX Transaction CandidateValidate FX Transaction CandidateInterpret FX Transaction SemanticsEstablish or Update FX Contract StateCompute FX Cash-Flow ObligationsRequest FX Policy DecisionRelease FX Information to Oversight ParticipantRecord FX Audit and ProvenanceReplay or Reconstruct FX Information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3" text:style-name="Internet_20_link" text:visited-style-name="Visited_20_Internet_20_Link">P3-REQ-17-9-003</text:a> </text:p>
          </table:table-cell>
          <table:table-cell office:value-type="string" table:style-name="tablecell">
            <text:p text:style-name="tablealignleft"> Each FX logical interaction pattern SHALL identify participating FX logical Nodes or Node Ro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4" text:style-name="Internet_20_link" text:visited-style-name="Visited_20_Internet_20_Link">P3-REQ-17-9-004</text:a> </text:p>
          </table:table-cell>
          <table:table-cell office:value-type="string" table:style-name="tablecell">
            <text:p text:style-name="tablealignleft"> Each FX logical interaction pattern SHALL identify the FX logical Communication Endpoints involv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5" text:style-name="Internet_20_link" text:visited-style-name="Visited_20_Internet_20_Link">P3-REQ-17-9-005</text:a> </text:p>
          </table:table-cell>
          <table:table-cell office:value-type="string" table:style-name="tablecell">
            <text:p text:style-name="tablealignleft"> Each FX logical interaction pattern SHALL identify the FX logical information structures exchanged, recorded, or referenc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6" text:style-name="Internet_20_link" text:visited-style-name="Visited_20_Internet_20_Link">P3-REQ-17-9-006</text:a> </text:p>
          </table:table-cell>
          <table:table-cell office:value-type="string" table:style-name="tablecell">
            <text:p text:style-name="tablealignleft"> Each FX logical interaction pattern SHALL identify the FX Runtime Plane or FX Runtime Planes involv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7" text:style-name="Internet_20_link" text:visited-style-name="Visited_20_Internet_20_Link">P3-REQ-17-9-007</text:a> </text:p>
          </table:table-cell>
          <table:table-cell office:value-type="string" table:style-name="tablecell">
            <text:p text:style-name="tablealignleft"> Each FX logical interaction pattern SHALL identify governance constrai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8" text:style-name="Internet_20_link" text:visited-style-name="Visited_20_Internet_20_Link">P3-REQ-17-9-008</text:a> </text:p>
          </table:table-cell>
          <table:table-cell office:value-type="string" table:style-name="tablecell">
            <text:p text:style-name="tablealignleft"> Each FX logical interaction pattern SHALL identify traceability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09" text:style-name="Internet_20_link" text:visited-style-name="Visited_20_Internet_20_Link">P3-REQ-17-9-009</text:a> </text:p>
          </table:table-cell>
          <table:table-cell office:value-type="string" table:style-name="tablecell">
            <text:p text:style-name="tablealignleft"> Each FX logical interaction pattern SHALL identify evidence expectations for later deployment, testability, and evidence planning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9-010" text:style-name="Internet_20_link" text:visited-style-name="Visited_20_Internet_20_Link">P3-REQ-17-9-010</text:a> </text:p>
          </table:table-cell>
          <table:table-cell office:value-type="string" table:style-name="tablecell">
            <text:p text:style-name="tablealignleft"> FX logical interaction patterns SHALL remain independent of DDS, REST, RPC, Protocol Buffers, message queues, event streams, file exchange, shared services, databases, logs, deployment mechanisms, runtime scripts, and evidence-capture tool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0:23</meta:creation-date>
    <dc:creator>Generated</dc:creator>
    <dc:date>2026-08-22T18::10:23</dc:date>
    <dc:language>en-US</dc:language>
    <meta:editing-cycles>1</meta:editing-cycles>
    <meta:editing-duration>PT0S</meta:editing-duration>
    <dc:title>fxdemo:03-part:17-fx-demo-logical-requirements:17-9-fx-logical-interaction-requirements:start</dc:title>
  </office:meta>
</office:document-meta>
</file>