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7-fx-demo-logical-requirements:17-6-fx-logical-information-requirements:start"/><text:bookmark-start text:name="__RefHeading___fx_logical_information_requirements_1"/><text:bookmark-start text:name="fx_logical_information_requirements"/>17.6 FX Logical Information Requirements<text:bookmark-end text:name="__RefHeading___fx_logical_information_requirements_1"/><text:bookmark-end text:name="fx_logical_information_requirements"/></text:h>
      <text:p text:style-name="Text_20_body"><text:a xlink:type="simple" xlink:href="https://wiki.didosolutions.com/fxdemo/03-part/17-fx-demo-logical-requirements/start" text:style-name="Internet_20_link" text:visited-style-name="Visited_20_Internet_20_Link"> Go To FX Demo Logical Requirements </text:a></text:p>
      <text:p text:style-name="Text_20_body">This section identifies the normative requirements established for FX logical information structures within the FX Demo Logical Profile. The canonical requirement statements are maintained in <text:a xlink:type="simple" xlink:href="https://wiki.didosolutions.com/dido/99_annexes/annex-d-requirements/part-03/start" text:style-name="Internet_20_link" text:visited-style-name="Visited_20_Internet_20_Link">Annex D: Requirements, Part 3, Section 17.6</text:a>.</text:p>
      <text:p text:style-name="Text_20_body"><text:span text:style-name="Strong_20_Emphasis">Table 17-5:</text:span> FX logical information structure requirements.</text:p>
      <table:table table:style-name="Table">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99_annexes/annex-d-requirements/part-03/p3-req-17-6-001" text:style-name="Internet_20_link" text:visited-style-name="Visited_20_Internet_20_Link">P3-REQ-17-6-001</text:a> </text:p>
          </table:table-cell>
          <table:table-cell office:value-type="string" table:style-name="tablecell">
            <text:p text:style-name="tablealignleft"> The FX Demo Logical Profile SHALL define the logical information structures for FX.</text:p>
          </table:table-cell>
        </table:table-row>
        <table:table-row>
          <table:table-cell office:value-type="string" table:style-name="tablecell">
            <text:p text:style-name="tablealignleft"> <text:a xlink:type="simple" xlink:href="https://wiki.didosolutions.com/dido/99_annexes/annex-d-requirements/part-03/p3-req-17-6-002" text:style-name="Internet_20_link" text:visited-style-name="Visited_20_Internet_20_Link">P3-REQ-17-6-002</text:a> </text:p>
          </table:table-cell>
          <table:table-cell office:value-type="string" table:style-name="tablecell">
            <text:p text:style-name="tablealignleft"> The FX Demo Logical Profile SHALL define the following FX logical information structures:</text:p>
            <text:p text:style-name="Text_20_body">FX Transaction CandidateFX Transaction RecordFX Validation ResultFX Semantic AssertionFX Contract StateFX Cash-Flow ObligationFX Policy DecisionFX Release PackageFX Audit RecordFX Provenance RecordFX Node StatusFX Control CommandFX Command AcknowledgementFX Replay RequestFX Replay Result</text:p>
          </table:table-cell>
        </table:table-row>
        <table:table-row>
          <table:table-cell office:value-type="string" table:style-name="tablecell">
            <text:p text:style-name="tablealignleft"> <text:a xlink:type="simple" xlink:href="https://wiki.didosolutions.com/dido/99_annexes/annex-d-requirements/part-03/p3-req-17-6-003" text:style-name="Internet_20_link" text:visited-style-name="Visited_20_Internet_20_Link">P3-REQ-17-6-003</text:a> </text:p>
          </table:table-cell>
          <table:table-cell office:value-type="string" table:style-name="tablecell">
            <text:p text:style-name="tablealignleft"> Each FX logical information structure SHALL specialise one or more Part 2 logical information concepts.</text:p>
          </table:table-cell>
        </table:table-row>
        <table:table-row>
          <table:table-cell office:value-type="string" table:style-name="tablecell">
            <text:p text:style-name="tablealignleft"> <text:a xlink:type="simple" xlink:href="https://wiki.didosolutions.com/dido/99_annexes/annex-d-requirements/part-03/p3-req-17-6-004" text:style-name="Internet_20_link" text:visited-style-name="Visited_20_Internet_20_Link">P3-REQ-17-6-004</text:a> </text:p>
          </table:table-cell>
          <table:table-cell office:value-type="string" table:style-name="tablecell">
            <text:p text:style-name="tablealignleft"> Each FX logical information structure SHALL preserve traceability to Data Structure Definition, Data Structure Instance, Evidence, Traceability, or other applicable Part 1 concepts.</text:p>
          </table:table-cell>
        </table:table-row>
        <table:table-row>
          <table:table-cell office:value-type="string" table:style-name="tablecell">
            <text:p text:style-name="tablealignleft"> <text:a xlink:type="simple" xlink:href="https://wiki.didosolutions.com/dido/99_annexes/annex-d-requirements/part-03/p3-req-17-6-005" text:style-name="Internet_20_link" text:visited-style-name="Visited_20_Internet_20_Link">P3-REQ-17-6-005</text:a> </text:p>
          </table:table-cell>
          <table:table-cell office:value-type="string" table:style-name="tablecell">
            <text:p text:style-name="tablealignleft"> Each FX logical information structure SHALL identify its logical purpose, primary Runtime Plane, producing Node or Node Role, consuming Node or Node Role, governance constraints, traceability relationships, and evidence expectations.</text:p>
          </table:table-cell>
        </table:table-row>
        <table:table-row>
          <table:table-cell office:value-type="string" table:style-name="tablecell">
            <text:p text:style-name="tablealignleft"> <text:a xlink:type="simple" xlink:href="https://wiki.didosolutions.com/dido/99_annexes/annex-d-requirements/part-03/p3-req-17-6-006" text:style-name="Internet_20_link" text:visited-style-name="Visited_20_Internet_20_Link">P3-REQ-17-6-006</text:a> </text:p>
          </table:table-cell>
          <table:table-cell office:value-type="string" table:style-name="tablecell">
            <text:p text:style-name="tablealignleft"> The FX Demo Logical Profile SHALL distinguish FX logical information structures from IDL structures, Protocol Buffers messages, JSON Schema definitions, XML Schema definitions, Avro schemas, OpenAPI schemas, ontology classes, database tables, generated language types, files, wire formats, runtime payloads, and implementation records.</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2:15</meta:creation-date>
    <dc:creator>Generated</dc:creator>
    <dc:date>2026-08-22T15::22:15</dc:date>
    <dc:language>en-US</dc:language>
    <meta:editing-cycles>1</meta:editing-cycles>
    <meta:editing-duration>PT0S</meta:editing-duration>
    <dc:title>fxdemo:03-part:17-fx-demo-logical-requirements:17-6-fx-logical-information-requirements:start</dc:title>
  </office:meta>
</office:document-meta>
</file>