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7-fx-demo-logical-requirements:17-5-fx-logical-communication-requirements:start"/><text:bookmark-start text:name="__RefHeading___fx_logical_communication_requirements_1"/><text:bookmark-start text:name="fx_logical_communication_requirements"/>17.5 FX Logical Communication Requirements<text:bookmark-end text:name="__RefHeading___fx_logical_communication_requirements_1"/><text:bookmark-end text:name="fx_logical_communication_requirements"/></text:h>
      <text:p text:style-name="Text_20_body"><text:a xlink:type="simple" xlink:href="https://wiki.didosolutions.com/fxdemo/03-part/17-fx-demo-logical-requirements/start" text:style-name="Internet_20_link" text:visited-style-name="Visited_20_Internet_20_Link"> Go To FX Demo Logical Requirements </text:a></text:p>
      <text:p text:style-name="Text_20_body">This section identifies the normative requirements established for FX logical Communication Endpoints within the FX Demo Logical Profile. The canonical requirement statements are maintained in <text:a xlink:type="simple" xlink:href="https://wiki.didosolutions.com/dido/99_annexes/annex-d-requirements/part-03/start" text:style-name="Internet_20_link" text:visited-style-name="Visited_20_Internet_20_Link">Annex D: Requirements, Part 3, Section 17.5</text:a>.</text:p>
      <text:p text:style-name="Text_20_body"><text:span text:style-name="Strong_20_Emphasis">Table 17-4:</text:span> FX logical Communication Endpoint requirements.</text:p>
      <table:table table:style-name="Table">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99_annexes/annex-d-requirements/part-03/p3-req-17-5-001" text:style-name="Internet_20_link" text:visited-style-name="Visited_20_Internet_20_Link">P3-REQ-17-5-001</text:a> </text:p>
          </table:table-cell>
          <table:table-cell office:value-type="string" table:style-name="tablecell">
            <text:p text:style-name="tablealignleft"> The FX Demo Logical Profile SHALL define FX logical Communication Endpoints.</text:p>
          </table:table-cell>
        </table:table-row>
        <table:table-row>
          <table:table-cell office:value-type="string" table:style-name="tablecell">
            <text:p text:style-name="tablealignleft"> <text:a xlink:type="simple" xlink:href="https://wiki.didosolutions.com/dido/99_annexes/annex-d-requirements/part-03/p3-req-17-5-002" text:style-name="Internet_20_link" text:visited-style-name="Visited_20_Internet_20_Link">P3-REQ-17-5-002</text:a> </text:p>
          </table:table-cell>
          <table:table-cell office:value-type="string" table:style-name="tablecell">
            <text:p text:style-name="tablealignleft"> The FX Demo Logical Profile SHALL define the following FX logical Communication Endpoints:</text:p>
            <text:p text:style-name="Text_20_body">FX Transaction Intake EndpointFX Validation Result EndpointFX Semantic Interpretation EndpointFX Contract State EndpointFX Cash-Flow Obligation EndpointFX Policy Decision EndpointFX Release Package EndpointFX Audit Record EndpointFX Provenance Record EndpointFX Node Status EndpointFX Control Command EndpointFX Replay Request EndpointFX Replay Result Endpoint</text:p>
          </table:table-cell>
        </table:table-row>
        <table:table-row>
          <table:table-cell office:value-type="string" table:style-name="tablecell">
            <text:p text:style-name="tablealignleft"> <text:a xlink:type="simple" xlink:href="https://wiki.didosolutions.com/dido/99_annexes/annex-d-requirements/part-03/p3-req-17-5-003" text:style-name="Internet_20_link" text:visited-style-name="Visited_20_Internet_20_Link">P3-REQ-17-5-003</text:a> </text:p>
          </table:table-cell>
          <table:table-cell office:value-type="string" table:style-name="tablecell">
            <text:p text:style-name="tablealignleft"> Each FX logical Communication Endpoint SHALL specialise Logical Communication Endpoint from Part 2.</text:p>
          </table:table-cell>
        </table:table-row>
        <table:table-row>
          <table:table-cell office:value-type="string" table:style-name="tablecell">
            <text:p text:style-name="tablealignleft"> <text:a xlink:type="simple" xlink:href="https://wiki.didosolutions.com/dido/99_annexes/annex-d-requirements/part-03/p3-req-17-5-004" text:style-name="Internet_20_link" text:visited-style-name="Visited_20_Internet_20_Link">P3-REQ-17-5-004</text:a> </text:p>
          </table:table-cell>
          <table:table-cell office:value-type="string" table:style-name="tablecell">
            <text:p text:style-name="tablealignleft"> Each FX logical Communication Endpoint SHALL preserve traceability to the Communication Endpoint from Part 1.</text:p>
          </table:table-cell>
        </table:table-row>
        <table:table-row>
          <table:table-cell office:value-type="string" table:style-name="tablecell">
            <text:p text:style-name="tablealignleft"> <text:a xlink:type="simple" xlink:href="https://wiki.didosolutions.com/dido/99_annexes/annex-d-requirements/part-03/p3-req-17-5-005" text:style-name="Internet_20_link" text:visited-style-name="Visited_20_Internet_20_Link">P3-REQ-17-5-005</text:a> </text:p>
          </table:table-cell>
          <table:table-cell office:value-type="string" table:style-name="tablecell">
            <text:p text:style-name="tablealignleft"> Each FX logical Communication Endpoint SHALL identify participating FX logical Nodes or Node Roles, communication roles, carried FX logical information structures, Runtime Plane classification, governance constraints, traceability relationships, and evidence expectations.</text:p>
          </table:table-cell>
        </table:table-row>
        <table:table-row>
          <table:table-cell office:value-type="string" table:style-name="tablecell">
            <text:p text:style-name="tablealignleft"> <text:a xlink:type="simple" xlink:href="https://wiki.didosolutions.com/dido/99_annexes/annex-d-requirements/part-03/p3-req-17-5-006" text:style-name="Internet_20_link" text:visited-style-name="Visited_20_Internet_20_Link">P3-REQ-17-5-006</text:a> </text:p>
          </table:table-cell>
          <table:table-cell office:value-type="string" table:style-name="tablecell">
            <text:p text:style-name="tablealignleft"> The FX Demo Logical Profile SHALL distinguish FX logical Communication Endpoints from DDS Topics, REST resources, RPC methods, Protocol Buffers services, message queues, event streams, files, database handoffs, shared-memory locations, network routes, and deployment artefacts.</text:p>
          </table:table-cell>
        </table:table-row>
        <table:table-row>
          <table:table-cell office:value-type="string" table:style-name="tablecell">
            <text:p text:style-name="tablealignleft"> <text:a xlink:type="simple" xlink:href="https://wiki.didosolutions.com/dido/99_annexes/annex-d-requirements/part-03/p3-req-17-5-007" text:style-name="Internet_20_link" text:visited-style-name="Visited_20_Internet_20_Link">P3-REQ-17-5-007</text:a> </text:p>
          </table:table-cell>
          <table:table-cell office:value-type="string" table:style-name="tablecell">
            <text:p text:style-name="tablealignleft"> The FX Demo Logical Profile SHALL NOT prescribe one communication technology or interaction style.</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3:01</meta:creation-date>
    <dc:creator>Generated</dc:creator>
    <dc:date>2026-08-22T12::43:01</dc:date>
    <dc:language>en-US</dc:language>
    <meta:editing-cycles>1</meta:editing-cycles>
    <meta:editing-duration>PT0S</meta:editing-duration>
    <dc:title>fxdemo:03-part:17-fx-demo-logical-requirements:17-5-fx-logical-communication-requirements:start</dc:title>
  </office:meta>
</office:document-meta>
</file>