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17-4-fx-logical-node-role-requirements:start"/><text:bookmark-start text:name="__RefHeading___fx_logical_node_role_requirements_1"/><text:bookmark-start text:name="fx_logical_node_role_requirements"/>17.4 FX Logical Node Role Requirements<text:bookmark-end text:name="__RefHeading___fx_logical_node_role_requirements_1"/><text:bookmark-end text:name="fx_logical_node_role_requirements"/></text:h>
      <text:p text:style-name="Text_20_body"><text:a xlink:type="simple" xlink:href="https://wiki.didosolutions.com/fxdemo/03-part/17-fx-demo-logical-requirements/start" text:style-name="Internet_20_link" text:visited-style-name="Visited_20_Internet_20_Link"> Go To FX Demo Logical Requirements </text:a></text:p>
      <text:p text:style-name="Text_20_body">This section identifies the normative requirements established for FX logical Node Roles within the FX Demo Logical Profile. The canonical requirement statements are maintained in <text:a xlink:type="simple" xlink:href="https://wiki.didosolutions.com/dido/99_annexes/annex-d-requirements/part-03/start" text:style-name="Internet_20_link" text:visited-style-name="Visited_20_Internet_20_Link">Annex D: Requirements, Part 3, Section 17.4</text:a>.</text:p>
      <text:p text:style-name="Text_20_body"><text:span text:style-name="Strong_20_Emphasis">Table 17-3:</text:span> FX logical Node Rol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4-001" text:style-name="Internet_20_link" text:visited-style-name="Visited_20_Internet_20_Link">P3-REQ-17-4-001</text:a> </text:p>
          </table:table-cell>
          <table:table-cell office:value-type="string" table:style-name="tablecell">
            <text:p text:style-name="tablealignleft"> The FX Demo Logical Profile SHALL define FX logical Node Rol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4-002" text:style-name="Internet_20_link" text:visited-style-name="Visited_20_Internet_20_Link">P3-REQ-17-4-002</text:a> </text:p>
          </table:table-cell>
          <table:table-cell office:value-type="string" table:style-name="tablecell">
            <text:p text:style-name="tablealignleft"> The FX Demo Logical Profile SHALL define the following FX logical Node Roles:</text:p>
            <text:p text:style-name="Text_20_body">Transaction Intake RoleStructural Validation RoleSemantic Interpretation RoleContract State Management RoleCash-Flow Computation RolePolicy Evaluation RoleRelease Control RoleAudit Recording RoleProvenance Recording RoleHealth Reporting RoleRegistry and Coordination RoleReplay and Reconstruction RoleOversight Consumption Role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4-003" text:style-name="Internet_20_link" text:visited-style-name="Visited_20_Internet_20_Link">P3-REQ-17-4-003</text:a> </text:p>
          </table:table-cell>
          <table:table-cell office:value-type="string" table:style-name="tablecell">
            <text:p text:style-name="tablealignleft"> Each FX logical Node Role SHALL specialise Logical Node Role from Part 2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4-004" text:style-name="Internet_20_link" text:visited-style-name="Visited_20_Internet_20_Link">P3-REQ-17-4-004</text:a> </text:p>
          </table:table-cell>
          <table:table-cell office:value-type="string" table:style-name="tablecell">
            <text:p text:style-name="tablealignleft"> Each FX logical Node Role SHALL preserve traceability to Node Role from Part 1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4-005" text:style-name="Internet_20_link" text:visited-style-name="Visited_20_Internet_20_Link">P3-REQ-17-4-005</text:a> </text:p>
          </table:table-cell>
          <table:table-cell office:value-type="string" table:style-name="tablecell">
            <text:p text:style-name="tablealignleft"> Each FX logical Node Role SHALL identify the responsibility performed by an FX logical Node without prescribing an implementation component, team assignment, operational owner, or deployment unit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8:08</meta:creation-date>
    <dc:creator>Generated</dc:creator>
    <dc:date>2026-08-23T21::38:08</dc:date>
    <dc:language>en-US</dc:language>
    <meta:editing-cycles>1</meta:editing-cycles>
    <meta:editing-duration>PT0S</meta:editing-duration>
    <dc:title>fxdemo:03-part:17-fx-demo-logical-requirements:17-4-fx-logical-node-role-requirements:start</dc:title>
  </office:meta>
</office:document-meta>
</file>