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7-fx-demo-logical-requirements:17-3-fx-logical-node-requirements:start"/><text:bookmark-start text:name="__RefHeading___fx_logical_node_requirements_1"/><text:bookmark-start text:name="fx_logical_node_requirements"/>17.3 FX Logical Node Requirements<text:bookmark-end text:name="__RefHeading___fx_logical_node_requirements_1"/><text:bookmark-end text:name="fx_logical_node_requirements"/></text:h>
      <text:p text:style-name="Text_20_body"><text:a xlink:type="simple" xlink:href="https://wiki.didosolutions.com/fxdemo/03-part/17-fx-demo-logical-requirements/start" text:style-name="Internet_20_link" text:visited-style-name="Visited_20_Internet_20_Link"> Go To FX Demo Logical Requirements </text:a></text:p>
      <text:p text:style-name="Text_20_body">This section identifies the normative requirements established for FX logical Nodes within the FX Demo Logical Profile. The canonical requirement statements are maintained in <text:a xlink:type="simple" xlink:href="https://wiki.didosolutions.com/dido/99_annexes/annex-d-requirements/part-03/start" text:style-name="Internet_20_link" text:visited-style-name="Visited_20_Internet_20_Link">Annex D: Requirements, Part 3, Section 17.3</text:a>.</text:p>
      <text:p text:style-name="Text_20_body"><text:span text:style-name="Strong_20_Emphasis">Table 17-2:</text:span> FX logical nod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3-001" text:style-name="Internet_20_link" text:visited-style-name="Visited_20_Internet_20_Link">P3-REQ-17-3-001</text:a> </text:p>
          </table:table-cell>
          <table:table-cell office:value-type="string" table:style-name="tablecell">
            <text:p text:style-name="tablealignleft"> The FX Demo Logical Profile SHALL define FX logical Nod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3-002" text:style-name="Internet_20_link" text:visited-style-name="Visited_20_Internet_20_Link">P3-REQ-17-3-002</text:a> </text:p>
          </table:table-cell>
          <table:table-cell office:value-type="string" table:style-name="tablecell">
            <text:p text:style-name="tablealignleft"> The FX Demo Logical Profile SHALL define the following FX logical Nodes:</text:p>
            <text:p text:style-name="Text_20_body">FX Transaction Intake NodeFX Validation NodeFX Semantic Interpretation NodeFX Contract State NodeFX Cash-Flow Computation NodeFX Policy and Release NodeFX Audit and Provenance NodeFX Health and Observability NodeFX Registry and Coordination NodeFX Replay and Reconstruction NodeExternal Oversight Participant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3-003" text:style-name="Internet_20_link" text:visited-style-name="Visited_20_Internet_20_Link">P3-REQ-17-3-003</text:a> </text:p>
          </table:table-cell>
          <table:table-cell office:value-type="string" table:style-name="tablecell">
            <text:p text:style-name="tablealignleft"> Each FX logical Node SHALL specialise a Logical Node from Part 2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3-004" text:style-name="Internet_20_link" text:visited-style-name="Visited_20_Internet_20_Link">P3-REQ-17-3-004</text:a> </text:p>
          </table:table-cell>
          <table:table-cell office:value-type="string" table:style-name="tablecell">
            <text:p text:style-name="tablealignleft"> Each FX logical Node SHALL preserve traceability to the Node from Part 1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3/p3-req-17-3-005" text:style-name="Internet_20_link" text:visited-style-name="Visited_20_Internet_20_Link">P3-REQ-17-3-005</text:a> </text:p>
          </table:table-cell>
          <table:table-cell office:value-type="string" table:style-name="tablecell">
            <text:p text:style-name="tablealignleft"> Each FX logical Node SHALL identify its FX logical Node Roles, responsibilities, Runtime Plane participation, Communication Endpoints, information structures, governance constraints, traceability relationships, and evidence expectations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8::28:11</meta:creation-date>
    <dc:creator>Generated</dc:creator>
    <dc:date>2026-08-22T18::28:11</dc:date>
    <dc:language>en-US</dc:language>
    <meta:editing-cycles>1</meta:editing-cycles>
    <meta:editing-duration>PT0S</meta:editing-duration>
    <dc:title>fxdemo:03-part:17-fx-demo-logical-requirements:17-3-fx-logical-node-requirements:start</dc:title>
  </office:meta>
</office:document-meta>
</file>