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11-fx-logical-traceability-requirements:start"/><text:bookmark-start text:name="__RefHeading___fx_logical_traceability_requirements_1"/><text:bookmark-start text:name="fx_logical_traceability_requirements"/>17.11 FX Logical Traceability Requirements<text:bookmark-end text:name="__RefHeading___fx_logical_traceability_requirements_1"/><text:bookmark-end text:name="fx_logical_traceability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the FX Logical Traceability Model within the FX Demo Logical Profile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11</text:a>.</text:p>
      <text:p text:style-name="Text_20_body"><text:span text:style-name="Strong_20_Emphasis">Table 17-10:</text:span> FX logical traceability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1" text:style-name="Internet_20_link" text:visited-style-name="Visited_20_Internet_20_Link">P3-REQ-17-11-001</text:a> </text:p>
          </table:table-cell>
          <table:table-cell office:value-type="string" table:style-name="tablecell">
            <text:p text:style-name="tablealignleft"> The FX Demo Logical Profile SHALL define an FX Demo Logical Traceability Model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2" text:style-name="Internet_20_link" text:visited-style-name="Visited_20_Internet_20_Link">P3-REQ-17-11-002</text:a> </text:p>
          </table:table-cell>
          <table:table-cell office:value-type="string" table:style-name="tablecell">
            <text:p text:style-name="tablealignleft"> The FX Demo Logical Traceability Model SHALL define traceability from Part 1 conceptual elements to FX logical profile el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3" text:style-name="Internet_20_link" text:visited-style-name="Visited_20_Internet_20_Link">P3-REQ-17-11-003</text:a> </text:p>
          </table:table-cell>
          <table:table-cell office:value-type="string" table:style-name="tablecell">
            <text:p text:style-name="tablealignleft"> The FX Demo Logical Traceability Model SHALL define traceability from Part 2 logical elements to FX logical profile element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4" text:style-name="Internet_20_link" text:visited-style-name="Visited_20_Internet_20_Link">P3-REQ-17-11-004</text:a> </text:p>
          </table:table-cell>
          <table:table-cell office:value-type="string" table:style-name="tablecell">
            <text:p text:style-name="tablealignleft"> The FX Demo Logical Traceability Model SHALL define:</text:p>
            <text:p text:style-name="Text_20_body">FX Node TraceabilityFX Endpoint TraceabilityFX Information Structure TraceabilityFX Runtime Plane TraceabilityFX Interaction TraceabilityFX Evidence Traceability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5" text:style-name="Internet_20_link" text:visited-style-name="Visited_20_Internet_20_Link">P3-REQ-17-11-005</text:a> </text:p>
          </table:table-cell>
          <table:table-cell office:value-type="string" table:style-name="tablecell">
            <text:p text:style-name="tablealignleft"> FX Node Traceability SHALL relate an FX logical Node to inherited logical sources, conceptual sources, Node Roles, responsibilities, endpoints, Runtime Plane participation, interactions, governance relationships, and evidence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6" text:style-name="Internet_20_link" text:visited-style-name="Visited_20_Internet_20_Link">P3-REQ-17-11-006</text:a> </text:p>
          </table:table-cell>
          <table:table-cell office:value-type="string" table:style-name="tablecell">
            <text:p text:style-name="tablealignleft"> FX Endpoint Traceability SHALL relate an FX logical Communication Endpoint to inherited logical sources, conceptual sources, participating Nodes, Communication Roles, information structures, Runtime Plane classifications, governance constraints, and evidence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7" text:style-name="Internet_20_link" text:visited-style-name="Visited_20_Internet_20_Link">P3-REQ-17-11-007</text:a> </text:p>
          </table:table-cell>
          <table:table-cell office:value-type="string" table:style-name="tablecell">
            <text:p text:style-name="tablealignleft"> FX Information Structure Traceability SHALL relate FX logical information structures to inherited logical sources, conceptual sources, Nodes, endpoints, interactions, Runtime Planes, governance constraints, lineage, and evidence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8" text:style-name="Internet_20_link" text:visited-style-name="Visited_20_Internet_20_Link">P3-REQ-17-11-008</text:a> </text:p>
          </table:table-cell>
          <table:table-cell office:value-type="string" table:style-name="tablecell">
            <text:p text:style-name="tablealignleft"> FX Runtime Plane Traceability SHALL relate FX logical interactions and information exchanges to their FX Runtime Plane classific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09" text:style-name="Internet_20_link" text:visited-style-name="Visited_20_Internet_20_Link">P3-REQ-17-11-009</text:a> </text:p>
          </table:table-cell>
          <table:table-cell office:value-type="string" table:style-name="tablecell">
            <text:p text:style-name="tablealignleft"> FX Interaction Traceability SHALL relate FX logical interaction patterns to inherited Part 2 interaction patterns, Nodes, roles, endpoints, information structures, Runtime Planes, governance constraints, and evidence expectation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10" text:style-name="Internet_20_link" text:visited-style-name="Visited_20_Internet_20_Link">P3-REQ-17-11-010</text:a> </text:p>
          </table:table-cell>
          <table:table-cell office:value-type="string" table:style-name="tablecell">
            <text:p text:style-name="tablealignleft"> FX Evidence Traceability SHALL relate FX logical profile elements and interactions to evidence expectations for later implementation, deployment, testing, and review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11" text:style-name="Internet_20_link" text:visited-style-name="Visited_20_Internet_20_Link">P3-REQ-17-11-011</text:a> </text:p>
          </table:table-cell>
          <table:table-cell office:value-type="string" table:style-name="tablecell">
            <text:p text:style-name="tablealignleft"> FX logical traceability SHALL support forward review from the conceptual concern to the FX logical profile element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12" text:style-name="Internet_20_link" text:visited-style-name="Visited_20_Internet_20_Link">P3-REQ-17-11-012</text:a> </text:p>
          </table:table-cell>
          <table:table-cell office:value-type="string" table:style-name="tablecell">
            <text:p text:style-name="tablealignleft"> FX logical traceability SHALL support backward review from the FX logical profile element to the Part 1 conceptual source and the Part 2 logical sourc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11-013" text:style-name="Internet_20_link" text:visited-style-name="Visited_20_Internet_20_Link">P3-REQ-17-11-013</text:a> </text:p>
          </table:table-cell>
          <table:table-cell office:value-type="string" table:style-name="tablecell">
            <text:p text:style-name="tablealignleft"> FX logical traceability SHALL support later traceability from FX logical profile elements to implementation artefacts, deployment artefacts, test scenarios, runtime observations, audit records, provenance records, and evidence package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33</meta:creation-date>
    <dc:creator>Generated</dc:creator>
    <dc:date>2026-08-22T12::42:33</dc:date>
    <dc:language>en-US</dc:language>
    <meta:editing-cycles>1</meta:editing-cycles>
    <meta:editing-duration>PT0S</meta:editing-duration>
    <dc:title>fxdemo:03-part:17-fx-demo-logical-requirements:17-11-fx-logical-traceability-requirements:start</dc:title>
  </office:meta>
</office:document-meta>
</file>