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17-fx-demo-logical-requirements:17-10-fx-logical-governance-requirements:start"/><text:bookmark-start text:name="__RefHeading___fx_logical_governance_requirements_1"/><text:bookmark-start text:name="fx_logical_governance_requirements"/>17.10 FX Logical Governance Requirements<text:bookmark-end text:name="__RefHeading___fx_logical_governance_requirements_1"/><text:bookmark-end text:name="fx_logical_governance_requirements"/></text:h>
      <text:p text:style-name="Text_20_body"><text:a xlink:type="simple" xlink:href="https://wiki.didosolutions.com/fxdemo/03-part/17-fx-demo-logical-requirements/start" text:style-name="Internet_20_link" text:visited-style-name="Visited_20_Internet_20_Link"> Go To FX Demo Logical Requirements </text:a></text:p>
      <text:p text:style-name="Text_20_body">This section identifies the normative requirements established for the FX Logical Governance Model within the FX Demo Logical Profile. The canonical requirement statements are maintained in <text:a xlink:type="simple" xlink:href="https://wiki.didosolutions.com/dido/99_annexes/annex-d-requirements/part-03/start" text:style-name="Internet_20_link" text:visited-style-name="Visited_20_Internet_20_Link">Annex D: Requirements, Part 3, Section 17.10</text:a>.</text:p>
      <text:p text:style-name="Text_20_body"><text:span text:style-name="Strong_20_Emphasis">Table 17-9:</text:span> FX logical governance requirements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Requirement ID </text:p>
          </table:table-cell>
          <table:table-cell office:value-type="string" table:style-name="tableheader">
            <text:p text:style-name="Table_20_Heading"> Statement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3/p3-req-17-10-001" text:style-name="Internet_20_link" text:visited-style-name="Visited_20_Internet_20_Link">P3-REQ-17-10-001</text:a> </text:p>
          </table:table-cell>
          <table:table-cell office:value-type="string" table:style-name="tablecell">
            <text:p text:style-name="tablealignleft"> The FX Demo Logical Profile SHALL define an FX Logical Governance Model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3/p3-req-17-10-002" text:style-name="Internet_20_link" text:visited-style-name="Visited_20_Internet_20_Link">P3-REQ-17-10-002</text:a> </text:p>
          </table:table-cell>
          <table:table-cell office:value-type="string" table:style-name="tablecell">
            <text:p text:style-name="tablealignleft"> The FX Logical Governance Model SHALL define:</text:p>
            <text:p text:style-name="Text_20_body">FX Logical Ownership of DefinitionsFX Logical VersioningFX Logical CompatibilityFX Logical Change ControlFX Logical Admission RulesFX Logical Policy Constraints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3/p3-req-17-10-003" text:style-name="Internet_20_link" text:visited-style-name="Visited_20_Internet_20_Link">P3-REQ-17-10-003</text:a> </text:p>
          </table:table-cell>
          <table:table-cell office:value-type="string" table:style-name="tablecell">
            <text:p text:style-name="tablealignleft"> FX Logical Ownership of Definitions SHALL identify responsibility for defining, maintaining, approving, and reviewing FX logical definitions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3/p3-req-17-10-004" text:style-name="Internet_20_link" text:visited-style-name="Visited_20_Internet_20_Link">P3-REQ-17-10-004</text:a> </text:p>
          </table:table-cell>
          <table:table-cell office:value-type="string" table:style-name="tablecell">
            <text:p text:style-name="tablealignleft"> FX Logical Versioning SHALL identify versions of FX logical definitions, relationships, constraints, and profile elements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3/p3-req-17-10-005" text:style-name="Internet_20_link" text:visited-style-name="Visited_20_Internet_20_Link">P3-REQ-17-10-005</text:a> </text:p>
          </table:table-cell>
          <table:table-cell office:value-type="string" table:style-name="tablecell">
            <text:p text:style-name="tablealignleft"> FX Logical Compatibility SHALL identify whether FX logical elements work together without loss of meaning, structure, traceability, governance, or evidence expectations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3/p3-req-17-10-006" text:style-name="Internet_20_link" text:visited-style-name="Visited_20_Internet_20_Link">P3-REQ-17-10-006</text:a> </text:p>
          </table:table-cell>
          <table:table-cell office:value-type="string" table:style-name="tablecell">
            <text:p text:style-name="tablealignleft"> FX Logical Change Control SHALL govern changes to FX logical definitions, relationships, responsibilities, constraints, lifecycle states, and interaction patterns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3/p3-req-17-10-007" text:style-name="Internet_20_link" text:visited-style-name="Visited_20_Internet_20_Link">P3-REQ-17-10-007</text:a> </text:p>
          </table:table-cell>
          <table:table-cell office:value-type="string" table:style-name="tablecell">
            <text:p text:style-name="tablealignleft"> FX Logical Admission Rules SHALL define conditions governing participation of FX logical elements in the FX Demo Logical Profile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3/p3-req-17-10-008" text:style-name="Internet_20_link" text:visited-style-name="Visited_20_Internet_20_Link">P3-REQ-17-10-008</text:a> </text:p>
          </table:table-cell>
          <table:table-cell office:value-type="string" table:style-name="tablecell">
            <text:p text:style-name="tablealignleft"> FX Logical Policy Constraints SHALL define platform-independent restrictions, conditions, obligations, or decision criteria governing FX logical interaction or FX information movement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3/p3-req-17-10-009" text:style-name="Internet_20_link" text:visited-style-name="Visited_20_Internet_20_Link">P3-REQ-17-10-009</text:a> </text:p>
          </table:table-cell>
          <table:table-cell office:value-type="string" table:style-name="tablecell">
            <text:p text:style-name="tablealignleft"> The FX Logical Governance Model SHALL remain independent of repositories, workflow tools, requirements-management systems, policy engines, rules engines, access-control products, ticketing systems, approval systems, configuration services, runtime registries, and deployment mechanisms.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3::38:12</meta:creation-date>
    <dc:creator>Generated</dc:creator>
    <dc:date>2026-08-22T13::38:12</dc:date>
    <dc:language>en-US</dc:language>
    <meta:editing-cycles>1</meta:editing-cycles>
    <meta:editing-duration>PT0S</meta:editing-duration>
    <dc:title>fxdemo:03-part:17-fx-demo-logical-requirements:17-10-fx-logical-governance-requirements:start</dc:title>
  </office:meta>
</office:document-meta>
</file>