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9-fx-demo-logical-profile-does-not-prescribe-governance-tooling:start"/><text:bookmark-start text:name="__RefHeading___fx_demo_logical_profile_does_not_prescribe_governance_tooling_1"/><text:bookmark-start text:name="fx_demo_logical_profile_does_not_prescribe_governance_tooling"/>16.9 FX Demo Logical Profile Does Not Prescribe Governance Tooling<text:bookmark-end text:name="__RefHeading___fx_demo_logical_profile_does_not_prescribe_governance_tooling_1"/><text:bookmark-end text:name="fx_demo_logical_profile_does_not_prescribe_governance_tooling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The FX Demo Logical Governance Model defines ownership, versioning, compatibility, change control, admission rules, and policy constraints at the FX logical profile level.</text:p>
      <text:p text:style-name="Text_20_body">It does not prescribe a repository, workflow tool, requirements-management system, policy engine, rules engine, access control product, ticketing system, approval process, configuration service, registry, or runtime governance service.</text:p>
      <text:p text:style-name="Text_20_body">Governance and implementation profiles select the mechanisms that realise FX logical governance. Those mechanisms support governance; they do not define the FX Demo Logical Governance Model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5:21</meta:creation-date>
    <dc:creator>Generated</dc:creator>
    <dc:date>2026-08-22T12::45:21</dc:date>
    <dc:language>en-US</dc:language>
    <meta:editing-cycles>1</meta:editing-cycles>
    <meta:editing-duration>PT0S</meta:editing-duration>
    <dc:title>fxdemo:03-part:16-fx-demo-logical-rules-and-constraints:16-9-fx-demo-logical-profile-does-not-prescribe-governance-tooling:start</dc:title>
  </office:meta>
</office:document-meta>
</file>