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6-fx-demo-logical-rules-and-constraints:16-8-fx-demo-logical-profile-does-not-prescribe-communication-pattern-implementation:start"/><text:bookmark-start text:name="__RefHeading___fx_demo_logical_profile_does_not_prescribe_communication_pattern_implementation_1"/><text:bookmark-start text:name="fx_demo_logical_profile_does_not_prescribe_communication_pattern_implementation"/>16.8 FX Demo Logical Profile Does Not Prescribe Communication Pattern Implementation<text:bookmark-end text:name="__RefHeading___fx_demo_logical_profile_does_not_prescribe_communication_pattern_implementation_1"/><text:bookmark-end text:name="fx_demo_logical_profile_does_not_prescribe_communication_pattern_implementation"/></text:h>
      <text:p text:style-name="Text_20_body"><text:a xlink:type="simple" xlink:href="https://wiki.didosolutions.com/fxdemo/03-part/16-fx-demo-logical-rules-and-constraints/start" text:style-name="Internet_20_link" text:visited-style-name="Visited_20_Internet_20_Link"> Go To FX Demo Logical Rules and Constraints </text:a></text:p>
      <text:p text:style-name="Text_20_body">The FX Demo Logical Profile defines FX communication roles and FX interaction patterns without prescribing how a selected technology implements them.</text:p>
      <text:p text:style-name="Text_20_body">An FX logical publication does not require <text:a xlink:type="simple" xlink:href="https://wiki.didosolutions.com/dido/99_annexes/annex-b-terms-and-definitions/d/dds" text:style-name="Internet_20_link" text:visited-style-name="Visited_20_Internet_20_Link">DDS</text:a> or an event stream. An FX logical subscription does not require topic-based middleware. An FX logical request does not require <text:a xlink:type="simple" xlink:href="https://wiki.didosolutions.com/dido/99_annexes/annex-b-terms-and-definitions/r/rest" text:style-name="Internet_20_link" text:visited-style-name="Visited_20_Internet_20_Link">REST</text:a> or <text:a xlink:type="simple" xlink:href="https://wiki.didosolutions.com/dido/99_annexes/annex-b-terms-and-definitions/r/rpc" text:style-name="Internet_20_link" text:visited-style-name="Visited_20_Internet_20_Link">RPC</text:a>. An FX logical command does not require an orchestration command or control API. An FX logical acknowledgement does not require synchronous communication.</text:p>
      <text:p text:style-name="Text_20_body">Implementation profiles select communication patterns and technologies that realise the FX logical interaction while preserving FX logical meaning, <text:a xlink:type="simple" xlink:href="https://wiki.didosolutions.com/dido/99_annexes/annex-b-terms-and-definitions/t/traceability" text:style-name="Internet_20_link" text:visited-style-name="Visited_20_Internet_20_Link">Traceability</text:a>, <text:a xlink:type="simple" xlink:href="https://wiki.didosolutions.com/dido/99_annexes/annex-b-terms-and-definitions/r/runtime_plane" text:style-name="Internet_20_link" text:visited-style-name="Visited_20_Internet_20_Link">Runtime Plane</text:a> classification, governance constraints, policy constraints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3:00</meta:creation-date>
    <dc:creator>Generated</dc:creator>
    <dc:date>2026-08-22T12::43:00</dc:date>
    <dc:language>en-US</dc:language>
    <meta:editing-cycles>1</meta:editing-cycles>
    <meta:editing-duration>PT0S</meta:editing-duration>
    <dc:title>fxdemo:03-part:16-fx-demo-logical-rules-and-constraints:16-8-fx-demo-logical-profile-does-not-prescribe-communication-pattern-implementation:start</dc:title>
  </office:meta>
</office:document-meta>
</file>