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7-fx-demo-logical-profile-does-not-prescribe-deployment-topology:start"/><text:bookmark-start text:name="__RefHeading___fx_demo_logical_profile_does_not_prescribe_deployment_topology_1"/><text:bookmark-start text:name="fx_demo_logical_profile_does_not_prescribe_deployment_topology"/>16.7 FX Demo Logical Profile Does Not Prescribe Deployment Topology<text:bookmark-end text:name="__RefHeading___fx_demo_logical_profile_does_not_prescribe_deployment_topology_1"/><text:bookmark-end text:name="fx_demo_logical_profile_does_not_prescribe_deployment_topology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The FX Demo Logical Profile defines FX logical structure, not deployment topology.</text:p>
      <text:p text:style-name="Text_20_body">It does not prescribe centralised deployment, federated deployment, colocated execution, distributed execution, cloud deployment, on-premises deployment, hybrid deployment, multi-jurisdiction deployment, Kubernetes deployment, container deployment, or single-machine execution.</text:p>
      <text:p text:style-name="Text_20_body">Deployment profiles define topology for a specific environment. Those deployment choices realise the FX Demo Logical Profile under selected operational constraints. They do not redefine FX logical <text:a xlink:type="simple" xlink:href="https://wiki.didosolutions.com/dido/99_annexes/annex-b-terms-and-definitions/l/logical_node" text:style-name="Internet_20_link" text:visited-style-name="Visited_20_Internet_20_Link">Nodes</text:a>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<text:a xlink:type="simple" xlink:href="https://wiki.didosolutions.com/dido/99_annexes/annex-b-terms-and-definitions/r/runtime_plane" text:style-name="Internet_20_link" text:visited-style-name="Visited_20_Internet_20_Link">Runtime Planes</text:a>, or FX logical information structur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6:24</meta:creation-date>
    <dc:creator>Generated</dc:creator>
    <dc:date>2026-08-22T12::46:24</dc:date>
    <dc:language>en-US</dc:language>
    <meta:editing-cycles>1</meta:editing-cycles>
    <meta:editing-duration>PT0S</meta:editing-duration>
    <dc:title>fxdemo:03-part:16-fx-demo-logical-rules-and-constraints:16-7-fx-demo-logical-profile-does-not-prescribe-deployment-topology:start</dc:title>
  </office:meta>
</office:document-meta>
</file>