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6-fx-demo-logical-rules-and-constraints:16-6-fx-logical-interactions-remain-traceable:start"/><text:bookmark-start text:name="__RefHeading___fx_logical_interactions_remain_traceable_1"/><text:bookmark-start text:name="fx_logical_interactions_remain_traceable"/>16.6 FX Logical Interactions Remain Traceable<text:bookmark-end text:name="__RefHeading___fx_logical_interactions_remain_traceable_1"/><text:bookmark-end text:name="fx_logical_interactions_remain_traceable"/></text:h>
      <text:p text:style-name="Text_20_body"><text:a xlink:type="simple" xlink:href="https://wiki.didosolutions.com/fxdemo/03-part/16-fx-demo-logical-rules-and-constraints/start" text:style-name="Internet_20_link" text:visited-style-name="Visited_20_Internet_20_Link"> Go To FX Demo Logical Rules and Constraints </text:a></text:p>
      <text:p text:style-name="Text_20_body">An FX logical interaction remains <text:a xlink:type="simple" xlink:href="https://wiki.didosolutions.com/dido/99_annexes/annex-b-terms-and-definitions/t/traceability" text:style-name="Internet_20_link" text:visited-style-name="Visited_20_Internet_20_Link">Traceable</text:a> to the FX logical <text:a xlink:type="simple" xlink:href="https://wiki.didosolutions.com/dido/99_annexes/annex-b-terms-and-definitions/l/logical_node" text:style-name="Internet_20_link" text:visited-style-name="Visited_20_Internet_20_Link">Nodes</text:a>, <text:a xlink:type="simple" xlink:href="https://wiki.didosolutions.com/dido/99_annexes/annex-b-terms-and-definitions/l/logical_node_role" text:style-name="Internet_20_link" text:visited-style-name="Visited_20_Internet_20_Link">Node Roles</text:a>, Communication Roles,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FX logical information structures, <text:a xlink:type="simple" xlink:href="https://wiki.didosolutions.com/dido/99_annexes/annex-b-terms-and-definitions/r/runtime_plane" text:style-name="Internet_20_link" text:visited-style-name="Visited_20_Internet_20_Link">Runtime Planes</text:a>, governance constraints, policy constraints, and <text:a xlink:type="simple" xlink:href="https://wiki.didosolutions.com/dido/99_annexes/annex-b-terms-and-definitions/e/evidence" text:style-name="Internet_20_link" text:visited-style-name="Visited_20_Internet_20_Link">Evidence</text:a> expectations involved.</text:p>
      <text:p text:style-name="Text_20_body">FX logical interaction <text:a xlink:type="simple" xlink:href="https://wiki.didosolutions.com/dido/99_annexes/annex-b-terms-and-definitions/t/traceability" text:style-name="Internet_20_link" text:visited-style-name="Visited_20_Internet_20_Link">Traceability</text:a> supports review, impact analysis, compatibility assessment, auditability, replay, reconstruction, implementation mapping, deployment planning, testability planning, and evidence planning.</text:p>
      <text:p text:style-name="Text_20_body">Implementation and deployment profiles preserve this <text:a xlink:type="simple" xlink:href="https://wiki.didosolutions.com/dido/99_annexes/annex-b-terms-and-definitions/t/traceability" text:style-name="Internet_20_link" text:visited-style-name="Visited_20_Internet_20_Link">Traceability</text:a> by mapping FX logical interactions to selected communication mechanisms, runtime artefacts, deployment artefacts, test scenarios, runtime observations, audit records, provenance records, and evidence record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19</meta:creation-date>
    <dc:creator>Generated</dc:creator>
    <dc:date>2026-08-22T12::42:19</dc:date>
    <dc:language>en-US</dc:language>
    <meta:editing-cycles>1</meta:editing-cycles>
    <meta:editing-duration>PT0S</meta:editing-duration>
    <dc:title>fxdemo:03-part:16-fx-demo-logical-rules-and-constraints:16-6-fx-logical-interactions-remain-traceable:start</dc:title>
  </office:meta>
</office:document-meta>
</file>